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Oosterbeemd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VERKEERSBESLUIT</text:p>
            <text:p text:style-name="tussenkopcur">(MP 16-12-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er op 22 mei 2024 een verkeersbesluit genomen is voor het plaatsen van een elektrische laadpaal aan de Westerbeemd 1;</text:p>
            <text:p text:style-name="common-al">• dat er tegen dit verkeerbesluit door bewoners uit de Westerbeemd en omgeving bezwaar is gemaakt;</text:p>
            <text:p text:style-name="common-al">• dat deze bezwaren voornamelijk gericht waren tegen het beperkte aantal parkeerplaatsen in de Westerbeemd;</text:p>
            <text:p text:style-name="common-al">• dat er in overleg met de bezwaarmakers gezocht is naar een alternatieve locati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 besluiten tot het:</text:p>
            <text:p text:style-name="common-al">• intrekken van het verkeersbesluit van 22 mei 2024, voor het aanwijzen van één parkeerplaats in de Westerbeemd, tegenover Westerbeemd 1,  als standplaats voor het opladen van elektrische auto's.</text:p>
            <text:p text:style-name="common-al">• het aanwijzen van één parkeerplaats aan tegenover Oosterbeemd 10 ,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8 januari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1036</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036</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036</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Oosterbeem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4576</meta:user-defined>
    <meta:user-defined meta:name="DCTERMS.abstract">VKB laadpaal Oosterbeemd</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Oosterbeemd</meta:user-defined>
    <meta:user-defined meta:name="OVERHEIDop.datumEindeReactietermijn">2025-02-26</meta:user-defined>
    <meta:user-defined meta:name="OVERHEIDop.terinzageleggingBG">https://www.oosterhout.nl/parkeren-vervoer-en-wegen/vervoer/verkeer/verkeersbesluiten</meta:user-defined>
    <meta:user-defined meta:name="DCTERMS.W3CDTF/DCTERMS.available">2025-01-15</meta:user-defined>
    <meta:user-defined meta:name="OVERHEIDop.externeBijlage">Bijlage verkeersbesluit laadpaal Oosterbeemd|exb-2025-966</meta:user-defined>
    <meta:user-defined meta:name="DCTERMS.W3CDTF/OVERHEIDop.jaargang">2025</meta:user-defined>
    <meta:user-defined meta:name="OVERHEIDop.publicationIssue">11036</meta:user-defined>
    <meta:user-defined meta:name="OVERHEIDop.GmbID/DC.identifier">gmb-2025-11036</meta:user-defined>
    <meta:user-defined meta:name="OVERHEIDop.versieInformatie"/>
  </office:meta>
</office:document-meta>
</file>