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de 2e verdieping aan de achterkant, Mandenmakerslaan 8, 3454DC De Meern, GU-Z2024-00323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ndenmakerslaan 8, 3454DC De Meern</text:p>
            <text:p text:style-name="common-al">GU-Z2024-0032302</text:p>
            <text:p text:style-name="common-al">Toelichting: het bouwen van een dakkapel op de 2e verdieping aan de achterkant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9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730</text:span><text:line-break/><text:date style:data-style-name="dag" text:fixed="true" text:date-value="2025-01-10"/><text:line-break/><text:date style:data-style-name="jaar" text:fixed="true" text:date-value="2025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730</text:span><text:date style:data-style-name="nicedate" text:fixed="true" text:date-value="2025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730</text:span><text:date style:data-style-name="nicedate" text:fixed="true" text:date-value="2025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302</meta:user-defined>
    <meta:user-defined meta:name="DCTERMS.abstract">Toelichting: het bouwen van een dakkapel op de 2e verdieping aan de achterkant</meta:user-defined>
    <dc:language>nl</dc:language>
    <meta:user-defined meta:name="OVERHEIDop.locatietype/OVERHEIDop.gebiedsmarkering">Vlak</meta:user-defined>
    <meta:user-defined meta:name="DC.title">Verleende Omgevingsvergunning, het bouwen van een dakkapel op de 2e verdieping aan de achterkant, Mandenmakerslaan 8, 3454DC De Meern, GU-Z2024-0032302</meta:user-defined>
    <meta:user-defined meta:name="OVERHEIDop.datumEindeReactietermijn">2025-02-19</meta:user-defined>
    <meta:user-defined meta:name="OVERHEIDop.terinzageleggingBG">https://jeleefomgeving.nl/inzien/002220647/c6c0f094-cdbc-11ef-a344-00505601200c</meta:user-defined>
    <meta:user-defined meta:name="DCTERMS.W3CDTF/DCTERMS.available">2025-01-10</meta:user-defined>
    <meta:user-defined meta:name="DCTERMS.W3CDTF/OVERHEIDop.jaargang">2025</meta:user-defined>
    <meta:user-defined meta:name="OVERHEIDop.publicationIssue">10730</meta:user-defined>
    <meta:user-defined meta:name="OVERHEIDop.GmbID/DC.identifier">gmb-2025-10730</meta:user-defined>
    <meta:user-defined meta:name="OVERHEIDop.versieInformatie"/>
  </office:meta>
</office:document-meta>
</file>