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op Omgevingsvergunning uitgebreide voorbereidingsprocedure voor het handelen in strijd met regels ruimtelijke ordening en (ver)bouwen tbv het legaliseren van een recreatiewoning, Voorweg [ZTM00C05489] Zoetermeer C 5489 ingediend op 08-12-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oetermeer maken bekend dat zij in het kader van de Wet algemene bepalingen omgevingsrecht voornemens zijn omgevingsvergunning te verlenen voor het handelen in strijd met regels ruimtelijke ordening en (ver)bouwen t.b.v. het legaliseren van een recreatiewoning Voorweg 230(c):</text:p>
            <text:p text:style-name="common-al">Locatie: [ZTM00C05489] Zoetermeer C 5489</text:p>
            <text:p text:style-name="common-al">Ontvangstdatum aanvraag: 08-12-2023</text:p>
            <text:p text:style-name="common-al">Zaaknummer: 2023-131855</text:p>
            <text:p text:style-name="common-al">Datum besluit: 08-01-2025</text:p>
            <text:p text:style-name="common-al">Strekking ontwerpbesluit:</text:p>
            <text:p text:style-name="common-al"/>
            <text:p text:style-name="common-al">
            <text:span text:style-name="nadrukcur">Toelichting ontwerp omgevingsvergunning</text:span>
          </text:p>
            <text:p text:style-name="common-al">De aanvraag gaat over de activiteiten:</text:p>
            <text:p text:style-name="common-al">•	het bouwen van een bouwwerk (2.1.1.a Wabo)</text:p>
            <text:p text:style-name="common-al">•	handelen in strijd met regels ruimtelijke ordening (2.1.1.c Wabo)</text:p>
            <text:p text:style-name="common-al">Bij deze ontwerp omgevingsvergunning hoort geen exploitatieplan.</text:p>
            <text:p text:style-name="common-al">Het ontwerp van de omgevingsvergunning en de bijbehorende stukken liggen vanaf 13-1-2025 gedurende zes weken ter inzage bij de Omgevingsbalie aan de Engelandlaan 502 te Zoetermeer en kunnen worden ingezien op de website ‘regels op de kaart’ <text:a xlink:href="https://omgevingswet.overheid.nl/regels" xlink:type="simple">https://omgevingswet.overheid.nl/regels</text:a> op de kaart.</text:p>
            <text:p text:style-name="common-al">Zienswijzen indienen?</text:p>
            <text:p text:style-name="common-al">Gedurende bovengenoemde termijn van terinzagelegging kan iedereen, bij voorkeur schriftelijk, zijn of haar zienswijze over de ontwerp omgevingsvergunning kenbaar maken aan burgemeester en wethouders. </text:p>
            <text:p text:style-name="common-al">Stuur uw zienswijze naar:</text:p>
            <text:p text:style-name="common-al">Gemeente Zoetermeer</text:p>
            <text:p text:style-name="common-al">College van burgemeester en wethouders</text:p>
            <text:p text:style-name="common-al">t.a.v. de Afdeling VVH</text:p>
            <text:p text:style-name="common-al">Postbus 15</text:p>
            <text:p text:style-name="common-al">2700 AA Zoetermeer</text:p>
            <text:p text:style-name="common-al">Of stuur uw zienswijze digitaal met de digitale knop onder het kopje ‘Online regelen’ via de onderstaande webpagina:</text:p>
            <text:p text:style-name="common-al">
            <text:a xlink:href="https://www.zoetermeer.nl/zienswijze-over-ontwerp-omgevingsbesluit/" xlink:type="simple">Zienswijze over ontwerp-omgevingsbesluit | Gemeente Zoetermeer</text:a>
          </text:p>
            <text:p text:style-name="common-al">Let op: zienswijzen die u per e-mail stuurt nemen wij niet in behandeling. Gebruik altijd het online formulier.</text:p>
            <text:p text:style-name="common-al">Informatie</text:p>
            <text:p text:style-name="common-al">Voor het inzien van de stukken en het geven van een mondelinge zienswijze kunt u online een afspraak maken met de Omgevingsbalie via www.zoetermeer.nl/afspraakomgevingsbalie.</text:p>
            <text:p text:style-name="common-al">Voor het kenbaar maken van mondelinge zienswijzen kunt u ook een afspraak maken via telefoonnummer 14 07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10432</text:span><text:line-break/><text:date style:data-style-name="dag" text:fixed="true" text:date-value="2025-01-10"/><text:line-break/><text:date style:data-style-name="jaar" text:fixed="true" text:date-value="2025-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432</text:span><text:date style:data-style-name="nicedate" text:fixed="true" text:date-value="2025-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432</text:span><text:date style:data-style-name="nicedate" text:fixed="true" text:date-value="2025-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31855</meta:user-defined>
    <meta:user-defined meta:name="DCTERMS.abstract"> het handelen in strijd met regels ruimtelijke ordening en (ver)bouwen tbv het legaliseren van de recreatiewoning</meta:user-defined>
    <dc:language>nl</dc:language>
    <meta:user-defined meta:name="OVERHEIDop.locatietype/OVERHEIDop.gebiedsmarkering">Punt</meta:user-defined>
    <meta:user-defined meta:name="DC.title">Kennisgeving ontwerpbesluit op Omgevingsvergunning uitgebreide voorbereidingsprocedure voor het handelen in strijd met regels ruimtelijke ordening en (ver)bouwen tbv het legaliseren van een recreatiewoning, Voorweg [ZTM00C05489] Zoetermeer C 5489 ingediend op 08-12-2023</meta:user-defined>
    <meta:user-defined meta:name="DCTERMS.W3CDTF/DCTERMS.available">2025-01-10</meta:user-defined>
    <meta:user-defined meta:name="DCTERMS.W3CDTF/OVERHEIDop.jaargang">2025</meta:user-defined>
    <meta:user-defined meta:name="OVERHEIDop.publicationIssue">10432</meta:user-defined>
    <meta:user-defined meta:name="OVERHEIDop.GmbID/DC.identifier">gmb-2025-10432</meta:user-defined>
    <meta:user-defined meta:name="OVERHEIDop.versieInformatie"/>
  </office:meta>
</office:document-meta>
</file>