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uitvoeren grondwerk (archeologie) t.b.v. de bouw van blok 4 en 5 Merwede, Smart Business Park blok 4 en blok 5 te Merwede, GU-Z2025-00044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mart Business Park blok 4 en blok 5 te Merwede</text:p>
            <text:p text:style-name="common-al">GU-Z2025-0004426</text:p>
            <text:p text:style-name="common-al">Toelichting: uitvoeren grondwerk (archeologie) t.b.v. de bouw van blok 4 en 5 Merwede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22 april 2025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03754</text:span><text:line-break/><text:date style:data-style-name="dag" text:fixed="true" text:date-value="2025-03-12"/><text:line-break/><text:date style:data-style-name="jaar" text:fixed="true" text:date-value="2025-03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03754</text:span><text:date style:data-style-name="nicedate" text:fixed="true" text:date-value="2025-03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03754</text:span><text:date style:data-style-name="nicedate" text:fixed="true" text:date-value="2025-03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5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5-0004426</meta:user-defined>
    <meta:user-defined meta:name="DCTERMS.abstract">Toelichting: uitvoeren grondwerk (archeologie) t.b.v. de bouw van blok 4 en 5 Merwede</meta:user-defined>
    <dc:language>nl</dc:language>
    <meta:user-defined meta:name="OVERHEIDop.locatietype/OVERHEIDop.gebiedsmarkering">Vlak</meta:user-defined>
    <meta:user-defined meta:name="DC.title">Verleende Omgevingsvergunning, uitvoeren grondwerk (archeologie) t.b.v. de bouw van blok 4 en 5 Merwede, Smart Business Park blok 4 en blok 5 te Merwede, GU-Z2025-0004426</meta:user-defined>
    <meta:user-defined meta:name="OVERHEIDop.datumEindeReactietermijn">2025-04-22</meta:user-defined>
    <meta:user-defined meta:name="OVERHEIDop.terinzageleggingBG">https://jeleefomgeving.nl/inzien/002220647/14105af4-8fc7-4219-8aca-45ed0fa5ccbb</meta:user-defined>
    <meta:user-defined meta:name="DCTERMS.W3CDTF/DCTERMS.available">2025-03-12</meta:user-defined>
    <meta:user-defined meta:name="DCTERMS.W3CDTF/OVERHEIDop.jaargang">2025</meta:user-defined>
    <meta:user-defined meta:name="OVERHEIDop.publicationIssue">103754</meta:user-defined>
    <meta:user-defined meta:name="OVERHEIDop.GmbID/DC.identifier">gmb-2025-103754</meta:user-defined>
    <meta:user-defined meta:name="OVERHEIDop.versieInformatie"/>
  </office:meta>
</office:document-meta>
</file>