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wijziging omgevingsplan woningbouw Erverhof (TAM-IMR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eek maken ingevolge artikel 16.29 van de Omgevingswet bekend dat een wijziging van het Omgevingsplan van de Gemeente Beek, Hoofdstuk 22a (TAM-IMRO) wordt voorbereid voor het gebied achter ‘Hoeve den Erver’ aan de Bourgognestraat in Beek. In deze kennisgeving leest u informatie over dit plan en de procedure.</text:p>
            <text:p text:style-name="common-al"/>
            <text:p text:style-name="common-al">
            <text:span text:style-name="nadrukcur">Het plan</text:span>
          </text:p>
            <text:p text:style-name="common-al">Het initiatief voorziet in de bouw van 10 levensloopbestendige eenlaagse woningen. De bouw van deze woningen past niet in het nu geldende omgevingsplan. Daarom is een wijziging van het omgevingsplan nodig en daarin voorziet de procedure die in voorbereiding is.</text:p>
            <text:p text:style-name="common-al"/>
            <text:p text:style-name="common-al">
            <text:span text:style-name="nadrukcur">De locatie</text:span>
          </text:p>
            <text:p text:style-name="common-al">Het plan dat in voorbereiding is ziet op het gebied achter de ‘Hoeve den Erver’ (de Bourgognestraat 32a) en ligt tussen de Bourgognestraat en Carmelstraat in Beek. </text:p>
            <text:p text:style-name="common-al"/>
            <text:p text:style-name="common-al">
            <text:span text:style-name="nadrukcur">Participatie</text:span>
          </text:p>
            <text:p text:style-name="common-al">Door initiatiefnemers is participatie toegepast waarbij met betrokkenen het gesprek is aangegaan over het in voorbereiding zijnde plan. De input van deze gesprekken is – daar waar mogelijk – verwerkt in het plan.</text:p>
            <text:p text:style-name="common-al"/>
            <text:p text:style-name="common-al">
            <text:span text:style-name="nadrukcur">Vervolg</text:span>
          </text:p>
            <text:p text:style-name="common-al">Het plan wordt inhoudelijk beoordeeld en voorbereid. De planning is om het ontwerp van de wijziging van het omgevingsplan binnenkort ter inzage te leggen voor een periode van zes weken. Via  de website <text:a xlink:href="http://www.officielebekendmakingen.nl/" xlink:type="simple">www.officielebekendmakingen.nl</text:a> die ook te bereiken is via de link op de website van de gemeente Beek (www.gemeentebeek.nl) wordt bekendgemaakt wanneer het ontwerpplan ter inzage ligt.</text:p>
            <text:p text:style-name="common-al"/>
            <text:p text:style-name="common-al">
            <text:span text:style-name="nadrukcur">Nog geen stukken ter inzage</text:span>
          </text:p>
            <text:p text:style-name="common-al">Op dit moment liggen er nog geen stukken ter inzage en kunnen er nog geen zienswijzen worden ingediend. </text:p>
            <text:p text:style-name="common-al"/>
            <text:p text:style-name="common-al">
            <text:span text:style-name="nadrukcur">Wat is TAM-IMRO?</text:span>
          </text:p>
            <text:p text:style-name="common-al">Op 1 januari 2024 is de Omgevingswet in werking getreden. Elke gemeente dient te beschikken over één gebiedsdekkend omgevingsplan. Onder de Omgevingswet kunnen er geen bestemmingsplannen meer worden vastgesteld. Als een planologische wijziging nodig is dan moet dat doorgevoerd worden met een aanpassing van het omgevingsplan. </text:p>
            <text:p text:style-name="common-al"/>
            <text:p text:style-name="common-al">Onder de Omgevingswet is met het Digitaal Stelsel Omgevingswet een nieuwe digitale standaard geïntroduceerd voor het publiceren en wijzigingen van een omgevingsplan. Het is echter nog niet altijd mogelijk om deze mogelijkheid technisch te benutten. In die situatie mag de oude digitale standaard worden toegepast. Dit wordt een TAM-omgevingsplan genoemd. </text:p>
            <text:p text:style-name="common-al"/>
            <text:p text:style-name="common-al">
            <text:span text:style-name="nadrukcur">Informatie</text:span>
          </text:p>
            <text:p text:style-name="common-al">Als u vragen heeft kunt u contact opnemen met het team ruimtelijke ordening van de gemeente Beek, via telefoonnummer 046 – 43 89 222 of het contactformulier op de website <text:a xlink:href="http://www.gemeentebeek.nl/" xlink:type="simple">www.gemeentebeek.nl</text:a>.</text:p>
            <text:p text:style-name="common-al"/>
            <text:p text:style-name="common-al"/>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Beek, 11 maart 2025</text:span></text:p>
            <text:p><text:span text:style-name="functie"/></text:p>
            <text:p><text:span text:style-name="functie">BURGEMEESTER EN WETHOUDERS VAN BEEK</text:span></text:p>
            <text:p><text:span text:style-name="functie"/></text:p>
            <text:p><text:span text:style-name="functie">namens dezen,</text:span></text:p>
            <text:p><text:span text:style-name="functie"/></text:p>
            <text:p><text:span text:style-name="functie"/></text:p>
            <text:p><text:span text:style-name="functie">Bart Klinkien</text:span></text:p>
            <text:p><text:span text:style-name="functie"/></text:p>
            <text:p><text:span text:style-name="functie">Afdelingshoofd Ruimt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102190</text:span><text:line-break/><text:date style:data-style-name="dag" text:fixed="true" text:date-value="2025-03-11"/><text:line-break/><text:date style:data-style-name="jaar" text:fixed="true" text:date-value="2025-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2190</text:span><text:date style:data-style-name="nicedate" text:fixed="true" text:date-value="2025-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02190</text:span><text:date style:data-style-name="nicedate" text:fixed="true" text:date-value="2025-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8/xml/MC-DRP-Melding-Web-ZM.xml</meta:user-defined>
    <meta:user-defined meta:name="OVERHEID.Gemeente/DC.creator">Beek</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Adres</meta:user-defined>
    <meta:user-defined meta:name="DC.title">Kennisgeving voornemen wijziging omgevingsplan woningbouw Erverhof (TAM-IMRO)</meta:user-defined>
    <meta:user-defined meta:name="DCTERMS.W3CDTF/DCTERMS.available">2025-03-11</meta:user-defined>
    <meta:user-defined meta:name="DCTERMS.W3CDTF/OVERHEIDop.jaargang">2025</meta:user-defined>
    <meta:user-defined meta:name="OVERHEIDop.publicationIssue">102190</meta:user-defined>
    <meta:user-defined meta:name="OVERHEIDop.GmbID/DC.identifier">gmb-2025-102190</meta:user-defined>
    <meta:user-defined meta:name="OVERHEIDop.versieInformatie"/>
  </office:meta>
</office:document-meta>
</file>