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Siciliëweg 36, Amsterdam - het bouwen van een nieuwe fabrieksh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nieuwe fabriekshal</text:p>
            <text:p text:style-name="common-al">Aanvrager: ReRun Rubber Products B.V.</text:p>
            <text:p text:style-name="common-al">Zaaknummer: 13613197</text:p>
            <text:p text:style-name="common-al">DSO nummer: 2025030301100</text:p>
            <text:p text:style-name="common-al">Ontvangstdatum aanvraag: 03-03-2025</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0871</text:span><text:line-break/><text:date style:data-style-name="dag" text:fixed="true" text:date-value="2025-03-10"/><text:line-break/><text:date style:data-style-name="jaar" text:fixed="true" text:date-value="2025-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0871</text:span><text:date style:data-style-name="nicedate" text:fixed="true" text:date-value="2025-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0871</text:span><text:date style:data-style-name="nicedate" text:fixed="true" text:date-value="2025-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6/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623556</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Siciliëweg 36, Amsterdam - het bouwen van een nieuwe fabriekshal</meta:user-defined>
    <meta:user-defined meta:name="DCTERMS.W3CDTF/DCTERMS.available">2025-03-10</meta:user-defined>
    <meta:user-defined meta:name="DCTERMS.W3CDTF/OVERHEIDop.jaargang">2025</meta:user-defined>
    <meta:user-defined meta:name="OVERHEIDop.publicationIssue">100871</meta:user-defined>
    <meta:user-defined meta:name="OVERHEIDop.GmbID/DC.identifier">gmb-2025-100871</meta:user-defined>
    <meta:user-defined meta:name="OVERHEIDop.versieInformatie"/>
  </office:meta>
</office:document-meta>
</file>