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5 febr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februari 2025 is een melding ontvangen waarvoor geen vergunningsplicht geldt voor de locatie Trimbos Oude Baan. De melding is geregistreerd onder zaaknummer Z2025-00000291. De melding betreft:</text:p>
            <text:p text:style-name="common-al">- spooktocht groep 8 Heilig Hart 7 mei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00422</text:span><text:line-break/><text:date style:data-style-name="dag" text:fixed="true" text:date-value="2025-03-10"/><text:line-break/><text:date style:data-style-name="jaar" text:fixed="true" text:date-value="2025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0422</text:span><text:date style:data-style-name="nicedate" text:fixed="true" text:date-value="2025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0422</text:span><text:date style:data-style-name="nicedate" text:fixed="true" text:date-value="2025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3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Z2025-00000291</meta:user-defined>
    <meta:user-defined meta:name="DCTERMS.abstract">Trimbos Oude Baan</meta:user-defined>
    <dc:language>nl</dc:language>
    <meta:user-defined meta:name="OVERHEIDop.locatietype/OVERHEIDop.gebiedsmarkering">Punt</meta:user-defined>
    <meta:user-defined meta:name="DC.title">Ontvangst melding, : 25 februari 2025</meta:user-defined>
    <meta:user-defined meta:name="DCTERMS.W3CDTF/DCTERMS.available">2025-03-10</meta:user-defined>
    <meta:user-defined meta:name="DCTERMS.W3CDTF/OVERHEIDop.jaargang">2025</meta:user-defined>
    <meta:user-defined meta:name="OVERHEIDop.publicationIssue">100422</meta:user-defined>
    <meta:user-defined meta:name="OVERHEIDop.GmbID/DC.identifier">gmb-2025-100422</meta:user-defined>
    <meta:user-defined meta:name="OVERHEIDop.versieInformatie"/>
  </office:meta>
</office:document-meta>
</file>