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opbouw, Harpstraat 35 te Utrecht,  HZ_WABO-23-4197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arpstraat 35 te Utrecht</text:p>
            <text:p text:style-name="common-al">HZ_WABO-23-41971</text:p>
            <text:p text:style-name="common-al">Toelichting: het bouwen van een dakopbouw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99977</text:span><text:line-break/><text:date style:data-style-name="dag" text:fixed="true" text:date-value="2024-03-05"/><text:line-break/><text:date style:data-style-name="jaar" text:fixed="true" text:date-value="2024-03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99977</text:span><text:date style:data-style-name="nicedate" text:fixed="true" text:date-value="2024-03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99977</text:span><text:date style:data-style-name="nicedate" text:fixed="true" text:date-value="2024-03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dakopbouw, Harpstraat 35 te Utrecht,  HZ_WABO-23-41971</meta:user-defined>
    <meta:user-defined meta:name="DCTERMS.W3CDTF/DCTERMS.available">2024-03-05</meta:user-defined>
    <meta:user-defined meta:name="DCTERMS.W3CDTF/OVERHEIDop.jaargang">2024</meta:user-defined>
    <meta:user-defined meta:name="OVERHEIDop.publicationIssue">99977</meta:user-defined>
    <meta:user-defined meta:name="OVERHEIDop.GmbID/DC.identifier">gmb-2024-99977</meta:user-defined>
    <meta:user-defined meta:name="OVERHEIDop.versieInformatie"/>
  </office:meta>
</office:document-meta>
</file>