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uitbreiden van een ambulancedienst (het bouwen van een loods met opstelplaatsen voor voertuigen en een wasplaats aan Waanderweg 200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de volgende melding op grond van het Activiteitenbesluit is ontvan­gen (datum van ontvangst is eerst genoemd):</text:p>
            <text:p text:style-name="common-al">
            <text:span text:style-name="nadrukvet">EMMEN </text:span>
          </text:p>
            <text:p text:style-name="common-al">18 december 2023, <text:span text:style-name="nadrukvet">Waanderweg 200</text:span>, het uitbreiden van een ambulancedienst (het bouwen van een loods met opstelplaatsen voor voertuigen en een wasplaats) (375148-2023)</text:p>
            <text:p text:style-name="common-al">U kunt geen bezwaar maken tegen dez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99971</text:span><text:line-break/><text:date style:data-style-name="dag" text:fixed="true" text:date-value="2024-03-05"/><text:line-break/><text:date style:data-style-name="jaar" text:fixed="true" text:date-value="2024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9971</text:span><text:date style:data-style-name="nicedate" text:fixed="true" text:date-value="2024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9971</text:span><text:date style:data-style-name="nicedate" text:fixed="true" text:date-value="2024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6/xml/MC-DRP-Omgevmelding-Web-ZM.xml</meta:user-defined>
    <meta:user-defined meta:name="OVERHEID.Gemeente/DC.creator">E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uitbreiden van een ambulancedienst (het bouwen van een loods met opstelplaatsen voor voertuigen en een wasplaats aan Waanderweg 200 te Emmen</meta:user-defined>
    <meta:user-defined meta:name="DCTERMS.W3CDTF/DCTERMS.available">2024-03-05</meta:user-defined>
    <meta:user-defined meta:name="DCTERMS.W3CDTF/OVERHEIDop.jaargang">2024</meta:user-defined>
    <meta:user-defined meta:name="OVERHEIDop.publicationIssue">99971</meta:user-defined>
    <meta:user-defined meta:name="OVERHEIDop.GmbID/DC.identifier">gmb-2024-99971</meta:user-defined>
    <meta:user-defined meta:name="OVERHEIDop.versieInformatie"/>
  </office:meta>
</office:document-meta>
</file>