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01-03-2024 hebben wij een reguliere omgevingsvergunning verleend voor het bouwen van een woning en het aanleggen van een uitrit op het adres Bolscher Hengevelde,  [DDN01K02250]Straatnaam  Ambt-Delden K 2250  . Deze vergunning staat ingeschreven onder zaaknummer 0000617332.</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99956</text:span><text:line-break/><text:date style:data-style-name="dag" text:fixed="true" text:date-value="2024-03-05"/><text:line-break/><text:date style:data-style-name="jaar" text:fixed="true" text:date-value="2024-03-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9956</text:span><text:date style:data-style-name="nicedate" text:fixed="true" text:date-value="2024-03-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9956</text:span><text:date style:data-style-name="nicedate" text:fixed="true" text:date-value="2024-03-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4/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617332</meta:user-defined>
    <meta:user-defined meta:name="DCTERMS.abstract">het bouwen van een woning en het aanleggen van een uitrit</meta:user-defined>
    <dc:language>nl</dc:language>
    <meta:user-defined meta:name="OVERHEIDop.locatietype/OVERHEIDop.gebiedsmarkering">Punt</meta:user-defined>
    <meta:user-defined meta:name="DC.title">Op 01-03-2024 hebben wij een reguliere omgevingsvergunning verleend voor het bouwen van een woning en het aanleggen van een uitrit op het adres Bolscher Hengevelde,  [DDN01K02250]Straatnaam  Ambt-Delden K 2250  . Deze vergunning staat ingeschreven onder zaaknummer 0000617332.</meta:user-defined>
    <meta:user-defined meta:name="DCTERMS.W3CDTF/DCTERMS.available">2024-03-05</meta:user-defined>
    <meta:user-defined meta:name="DCTERMS.W3CDTF/OVERHEIDop.jaargang">2024</meta:user-defined>
    <meta:user-defined meta:name="OVERHEIDop.publicationIssue">99956</meta:user-defined>
    <meta:user-defined meta:name="OVERHEIDop.GmbID/DC.identifier">gmb-2024-99956</meta:user-defined>
    <meta:user-defined meta:name="OVERHEIDop.versieInformatie"/>
  </office:meta>
</office:document-meta>
</file>