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ange Oosterstraat, Gasthuisstraat &amp; Molenbuurt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Lange Oosterstraat, Gasthuisstraat &amp; Molenbuurt, het herinrichten van de openbare ruimten (besluit is verzonden op 1 maart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9813</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813</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813</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3612</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leende omgevingsvergunning Lange Oosterstraat, Gasthuisstraat &amp; Molenbuurt te Dokkum</meta:user-defined>
    <meta:user-defined meta:name="DCTERMS.W3CDTF/DCTERMS.available">2024-03-13</meta:user-defined>
    <meta:user-defined meta:name="DCTERMS.W3CDTF/OVERHEIDop.jaargang">2024</meta:user-defined>
    <meta:user-defined meta:name="OVERHEIDop.publicationIssue">99813</meta:user-defined>
    <meta:user-defined meta:name="OVERHEIDop.GmbID/DC.identifier">gmb-2024-99813</meta:user-defined>
    <meta:user-defined meta:name="OVERHEIDop.versieInformatie"/>
  </office:meta>
</office:document-meta>
</file>