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delegatiebesluit omgevingsplan, gemeente Reimerswaal</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Intitulé</text:span>
          </text:p>
            <text:p text:style-name="al">Delegatiebesluit Omgevingsplan</text:p>
            <text:p text:style-name="al"/>
            <text:p text:style-name="al">De raad van de gemeente Reimerswaal;</text:p>
            <text:p text:style-name="al">gezien het voorstel van burgemeester en wethouders van 28 november 2023, om het wijzigen van het omgevingsplan op onderdelen te delegeren aan het college van burgemeester en wethouders per inwerkingtreding van de Omgevingswet; gelet op het bepaalde in de artikelen 108 en 156 van de Gemeentewet; gelet op het bepaalde in de artikelen 2.8, 4.14, vijfde lid en 16.15a Omgevingswet; gelet op afdeling 10.1.2 Algemene wet bestuursrecht; </text:p>
            <text:p text:style-name="al">besluit:</text:p>
            <text:p text:style-name="al">vast te stellen het</text:p>
            <text:p text:style-name="al">Delegatiebesluit Omgevingsplan</text:p>
            <text:p text:style-name="al">
            <text:span text:style-name="nadrukvet">Artikel 1. Gedelegeerde gevallen wijzigen omgevingsplan</text:span>
          </text:p>
            <text:p text:style-name="al">De in dit artikel genoemde bevoegdheden tot vaststelling van het omgevingsplan in de volgende gevallen per inwerkingtreding van de Omgevingswet worden aan het college van burgemeester en wethouders gedelegeerd:</text:p>
            <text:p text:style-name="al">1. Delegatie van het inpassen van vastgesteld beleid in het omgevingsplan;</text:p>
            <text:p text:style-name="al">2. Delegatie van het aanpassen van het omgevingsplan aan veranderende wet- en regelgeving en beleidsnormen vanuit hogere overheden voor zover hier geen beleidsvrijheid meer is toegekend;</text:p>
            <text:p text:style-name="al">3. Delegatie van het opnemen van buitenplanse omgevingsplanactiviteiten in het omgevingsplan;</text:p>
            <text:p text:style-name="al">4. Delegatie van het wijzigen van het omgevingsplan voor aanvragen van omgevingsvergunningen die in strijd zijn met het omgevingsplan, maar waarvoor de gemeenteraad geen adviesrecht heeft ten behoeve van buitenplanse omgevingsplanactiviteiten;</text:p>
            <text:p text:style-name="al">5. Delegatie van het nemen van een voorbereidingsbesluit met het oog op de voorbereiding van in het omgevingsplan te stellen regels;</text:p>
            <text:p text:style-name="al">6. Delegatie van het aanpassen van regels in het tijdelijk omgevingsplan naar het nieuwe omgevingsplan;</text:p>
            <text:p text:style-name="al">7. Delegatie van juridisch-technische wijzigingen van omgevingsplanregels en digitale vormgeving voor zover deze geen wezenlijke wijzigingen voor de fysieke leefomgeving tot gevolg hebben.</text:p>
            <text:p text:style-name="al">
            <text:span text:style-name="nadrukvet">Artikel 2. Citeertitel</text:span>
          </text:p>
            <text:p text:style-name="al">Deze regels worden aangehaald als: Delegatiebesluit Omgevingsplan.</text:p>
            <text:p text:style-name="al">
            <text:span text:style-name="nadrukvet">Artikel 3. Inwerkingtreding</text:span>
          </text:p>
            <text:p text:style-name="al">Dit besluit treedt in werking op 1 januari 2024.</text:p>
            <text:p text:style-name="al">
            <text:span text:style-name="nadrukvet">Ondertekening</text:span>
          </text:p>
            <text:p text:style-name="al">Vastgesteld in de openbare raadsvergadering van 28 november 2023.</text:p>
          </text:section>
        </text:section>
        <text:section text:name="regeling-sluiting_id1-3-2-3" text:style-name="regeling-sluiting">
          <text:section text:name="ondertekening_id1-3-2-3-1">
            <text:p><text:span text:style-name="functie">Mevrouw mr. M.L.E.A. van Zon</text:span></text:p>
            <text:p><text:span text:style-name="functie">Griffier</text:span></text:p>
            <text:p><text:span text:style-name="functie"/></text:p>
            <text:p><text:span text:style-name="functie">Mevrouw drs. J.S. van Egmond</text:span></text:p>
            <text:p><text:span text:style-name="functie">Voorzitter</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99013</text:span><text:line-break/><text:date style:data-style-name="dag" text:fixed="true" text:date-value="2024-03-04"/><text:line-break/><text:date style:data-style-name="jaar" text:fixed="true" text:date-value="2024-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013</text:span><text:date style:data-style-name="nicedate" text:fixed="true" text:date-value="2024-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013</text:span><text:date style:data-style-name="nicedate" text:fixed="true" text:date-value="2024-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0/xml/MC-DRP-OverigeBvAS-Web-CB.xml</meta:user-defined>
    <meta:user-defined meta:name="OVERHEID.Gemeente/DC.creator">Reimerswaal</meta:user-defined>
    <meta:user-defined meta:name="OVERHEID.Informatietype/DC.type">officiële publicatie</meta:user-defined>
    <meta:user-defined meta:name="OVERHEIDop.Rubriek/DC.type">ander besluit van algemene strekking</meta:user-defined>
    <meta:user-defined meta:name="OVERHEID.Gemeente/DCTERMS.publisher">Reimerswaal</meta:user-defined>
    <meta:user-defined meta:name="OVERHEID.Gemeente/OVERHEID.authority">Reimerswaal</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Adres</meta:user-defined>
    <meta:user-defined meta:name="DC.title">Bekendmaking delegatiebesluit omgevingsplan, gemeente Reimerswaal</meta:user-defined>
    <meta:user-defined meta:name="DCTERMS.W3CDTF/DCTERMS.available">2024-03-04</meta:user-defined>
    <meta:user-defined meta:name="DCTERMS.W3CDTF/OVERHEIDop.jaargang">2024</meta:user-defined>
    <meta:user-defined meta:name="OVERHEIDop.publicationIssue">99013</meta:user-defined>
    <meta:user-defined meta:name="OVERHEIDop.GmbID/DC.identifier">gmb-2024-99013</meta:user-defined>
    <meta:user-defined meta:name="OVERHEIDop.versieInformatie"/>
  </office:meta>
</office:document-meta>
</file>