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TER HOOGTE VAN PASTORIESINGEL 44 IN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de autocross Tjalleberd op 21 april 2024 op de locatie Pastoriesingel ter hoogte van nummer 44 te Tjalleberd. </text:p>
            <text:p text:style-name="tussenkopcur">Ter inzage</text:p>
            <text:p text:style-name="common-al">De aanvraag alsmede de daarbij behorende stukken liggen van 4 maart 2024 tot en met 15 maart 2024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8168</text:span><text:line-break/><text:date style:data-style-name="dag" text:fixed="true" text:date-value="2024-03-04"/><text:line-break/><text:date style:data-style-name="jaar" text:fixed="true" text:date-value="2024-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8168</text:span><text:date style:data-style-name="nicedate" text:fixed="true" text:date-value="2024-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8168</text:span><text:date style:data-style-name="nicedate" text:fixed="true" text:date-value="2024-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3/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AANVRAAG EVENEMENTENVERGUNNING, TER HOOGTE VAN PASTORIESINGEL 44 IN TJALLEBERD.</meta:user-defined>
    <meta:user-defined meta:name="DCTERMS.W3CDTF/DCTERMS.available">2024-03-04</meta:user-defined>
    <meta:user-defined meta:name="DCTERMS.W3CDTF/OVERHEIDop.jaargang">2024</meta:user-defined>
    <meta:user-defined meta:name="OVERHEIDop.publicationIssue">98168</meta:user-defined>
    <meta:user-defined meta:name="OVERHEIDop.GmbID/DC.identifier">gmb-2024-98168</meta:user-defined>
    <meta:user-defined meta:name="OVERHEIDop.versieInformatie"/>
  </office:meta>
</office:document-meta>
</file>