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3 bouwkavels aan Buitenom 87 in Rutten voor het zelf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Rutten worden aan Buitenom 87 op de voormalige schoollocatie van de Paulusschool, 3 bouwkavels uitgegeven voor particuliere verkoop. De 3 kavels zijn bestemd voor een vrijstaande woning. </text:p>
            <text:p text:style-name="common-al"/>
            <text:p text:style-name="common-al">
            <text:span text:style-name="nadrukvet">Inschrijving loting</text:span>
          </text:p>
            <text:p text:style-name="common-al">De uitgifte van de kavels vindt plaats via een loting. De verkoopprocedure staat op <text:a xlink:href="https://woneninnoordoostpolder.nl/rutten/" xlink:type="simple">https://woneninnoordoostpolder.nl/rutten/</text:a>. Daar vindt u ook informatie over de prijs per kavel en overige voorwaarden van verkoop.</text:p>
            <text:p text:style-name="last-al">Geïnteresseerden voor de koop van een kavel kunnen zich van dinsdag 5 maart tot en met dinsdag 19 maart 2024 uitsluitend via de website: <text:a xlink:href="https://woneninnoordoostpolder.nl/rutten/" xlink:type="simple">https://woneninnoordoostpolder.nl/rutten/</text:a>  inschrijven voor de loting . De loting van de bouwkavels vindt plaats op dinsdag 26 maart 2024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97862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862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862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15/xml/MC-DRP-Voorlichting-Web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Bes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Aankondiging verkoop van 3 bouwkavels aan Buitenom 87 in Rutten voor het zelf bouwen van een woning</meta:user-defined>
    <meta:user-defined meta:name="DCTERMS.W3CDTF/DCTERMS.available">2024-03-05</meta:user-defined>
    <meta:user-defined meta:name="DCTERMS.W3CDTF/OVERHEIDop.jaargang">2024</meta:user-defined>
    <meta:user-defined meta:name="OVERHEIDop.publicationIssue">97862</meta:user-defined>
    <meta:user-defined meta:name="OVERHEIDop.GmbID/DC.identifier">gmb-2024-97862</meta:user-defined>
    <meta:user-defined meta:name="OVERHEIDop.versieInformatie"/>
  </office:meta>
</office:document-meta>
</file>