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vervangen van de bestaande sirenemast en het daarin plaatsen van een antenne-installatie voor mobiele telecommunicatie op de locatie  nabij Bovenkerweg 80, kadastraal bekend als sectie A nummer 5328 (MFT01-A-5328) te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0 februari 2024 een omgevingsvergunning:</text:p>
            <text:p text:style-name="common-al">- Bouwen;</text:p>
            <text:p text:style-name="common-al">-Handelen in strijd met regels ruimtelijke ordening;</text:p>
            <text:p text:style-name="common-al">verleend voor de locatie nabij Bovenkerkweg 80, kadastraal bekend als sectie A nummer 5328 (MFT01-A-5328) te Montfoort met zaaknummer 248128 en OLO- nummer 8224099. De omgevingsvergunning is op 20 februari 2024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48128.</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48128.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96995</text:span><text:line-break/><text:date style:data-style-name="dag" text:fixed="true" text:date-value="2024-03-01"/><text:line-break/><text:date style:data-style-name="jaar" text:fixed="true" text:date-value="2024-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6995</text:span><text:date style:data-style-name="nicedate" text:fixed="true" text:date-value="2024-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6995</text:span><text:date style:data-style-name="nicedate" text:fixed="true" text:date-value="2024-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Verleende vergunning (reguliere procedure) voor het vervangen van de bestaande sirenemast en het daarin plaatsen van een antenne-installatie voor mobiele telecommunicatie op de locatie  nabij Bovenkerweg 80, kadastraal bekend als sectie A nummer 5328 (MFT01-A-5328) te Montfoort</meta:user-defined>
    <meta:user-defined meta:name="DCTERMS.W3CDTF/DCTERMS.available">2024-03-01</meta:user-defined>
    <meta:user-defined meta:name="DCTERMS.W3CDTF/OVERHEIDop.jaargang">2024</meta:user-defined>
    <meta:user-defined meta:name="OVERHEIDop.publicationIssue">96995</meta:user-defined>
    <meta:user-defined meta:name="OVERHEIDop.GmbID/DC.identifier">gmb-2024-96995</meta:user-defined>
    <meta:user-defined meta:name="OVERHEIDop.versieInformatie"/>
  </office:meta>
</office:document-meta>
</file>