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aan de voorkant van de woning, Huis te Vlietlaan 12 te Utrecht,  HZ_WABO-23-284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uis te Vlietlaan 12 te Utrecht</text:p>
            <text:p text:style-name="common-al">HZ_WABO-23-28431</text:p>
            <text:p text:style-name="common-al">Toelichting: het bouwen van een dakterras aan de voorkant van de woning</text:p>
            <text:p text:style-name="common-al">Datum besluit: 22 december 2023</text:p>
            <text:p text:style-name="common-al">Startdatum bezwaartermijn: 23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686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686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686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 aan de voorkant van de woning, Huis te Vlietlaan 12 te Utrecht,  HZ_WABO-23-28431</meta:user-defined>
    <meta:user-defined meta:name="DCTERMS.W3CDTF/DCTERMS.available">2024-01-04</meta:user-defined>
    <meta:user-defined meta:name="DCTERMS.W3CDTF/OVERHEIDop.jaargang">2024</meta:user-defined>
    <meta:user-defined meta:name="OVERHEIDop.externeBijlage">Publiceerbaar-A|exb-2024-646</meta:user-defined>
    <meta:user-defined meta:name="OVERHEIDop.externeBijlage">Besluit omgevingsvergunning publiceerbaar|exb-2024-647</meta:user-defined>
    <meta:user-defined meta:name="OVERHEIDop.publicationIssue">9686</meta:user-defined>
    <meta:user-defined meta:name="OVERHEIDop.GmbID/DC.identifier">gmb-2024-9686</meta:user-defined>
    <meta:user-defined meta:name="OVERHEIDop.versieInformatie"/>
  </office:meta>
</office:document-meta>
</file>