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het college van burgemeester en wethouders van Oosterhout tot intrekking van de Beleidsregels niet-zelfstandige woonruim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Oosterhout;</text:p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eleidsregels niet-zelfstandige woonruimten worden ingetrokk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het college, gehouden op 24 januari 2023.</text:span></text:p>
            <text:p><text:span text:style-name="functie">M.G. Asmus, de secretaris,</text:span></text:p>
            <text:p><text:span text:style-name="functie">M. Buijs, de burgemeester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96821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21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21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7/xml/MC-DRP-Verordeningen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Huisvesting | Organisatie en beleid</meta:user-defined>
    <meta:user-defined meta:name="DC.source">artikel 4:81 van de Algemene wet bestuursrecht]|[1.0:c:BWBR0005537&amp;artikel=4%3A81&amp;g=2024-01-01</meta:user-defined>
    <dc:language>nl</dc:language>
    <meta:user-defined meta:name="OVERHEIDop.locatietype/OVERHEIDop.gebiedsmarkering">Gemeente</meta:user-defined>
    <meta:user-defined meta:name="DC.title">Besluit van het college van burgemeester en wethouders van Oosterhout tot intrekking van de Beleidsregels niet-zelfstandige woonruimten</meta:user-defined>
    <meta:user-defined meta:name="DCTERMS.W3CDTF/DCTERMS.available">2024-03-01</meta:user-defined>
    <meta:user-defined meta:name="DCTERMS.W3CDTF/OVERHEIDop.jaargang">2024</meta:user-defined>
    <meta:user-defined meta:name="OVERHEIDop.publicationIssue">96821</meta:user-defined>
    <meta:user-defined meta:name="OVERHEIDop.betreftRegeling">CVDR393672_1</meta:user-defined>
    <meta:user-defined meta:name="OVERHEIDop.GmbID/DC.identifier">gmb-2024-96821</meta:user-defined>
    <meta:user-defined meta:name="OVERHEIDop.versieInformatie"/>
  </office:meta>
</office:document-meta>
</file>