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Piet Heinstraat 11, 1521 KX Wormerveer - het bouwen van een dakkap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4236 - het bouwen van een dakkapel  -  - op de locatie Piet Heinstraat 11, 1521 KX Wormerveer</text:p>
            <text:p text:style-name="common-al">Besluit verzonden: 28-02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8-02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95896</text:span><text:line-break/><text:date style:data-style-name="dag" text:fixed="true" text:date-value="2024-03-01"/><text:line-break/><text:date style:data-style-name="jaar" text:fixed="true" text:date-value="2024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5896</text:span><text:date style:data-style-name="nicedate" text:fixed="true" text:date-value="2024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5896</text:span><text:date style:data-style-name="nicedate" text:fixed="true" text:date-value="2024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4236</meta:user-defined>
    <dc:language>nl</dc:language>
    <meta:user-defined meta:name="OVERHEIDop.locatietype/OVERHEIDop.gebiedsmarkering">Punt</meta:user-defined>
    <meta:user-defined meta:name="DC.title">Verleende omgevingsvergunning - Piet Heinstraat 11, 1521 KX Wormerveer - het bouwen van een dakkapel</meta:user-defined>
    <meta:user-defined meta:name="DCTERMS.W3CDTF/DCTERMS.available">2024-03-01</meta:user-defined>
    <meta:user-defined meta:name="DCTERMS.W3CDTF/OVERHEIDop.jaargang">2024</meta:user-defined>
    <meta:user-defined meta:name="OVERHEIDop.publicationIssue">95896</meta:user-defined>
    <meta:user-defined meta:name="OVERHEIDop.GmbID/DC.identifier">gmb-2024-95896</meta:user-defined>
    <meta:user-defined meta:name="OVERHEIDop.versieInformatie"/>
  </office:meta>
</office:document-meta>
</file>