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OPSLAGLOODS EN HET PLAATSEN VAN ACCU-OPSLAG, VENUS 2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opslagloods en het plaatsen van accu- opslag op het perceel Venus 25 te Heerenveen  </text:p>
            <text:p text:style-name="common-al">(27 febr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4032</text:span><text:line-break/><text:date style:data-style-name="dag" text:fixed="true" text:date-value="2024-02-29"/><text:line-break/><text:date style:data-style-name="jaar" text:fixed="true" text:date-value="2024-0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4032</text:span><text:date style:data-style-name="nicedate" text:fixed="true" text:date-value="2024-0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4032</text:span><text:date style:data-style-name="nicedate" text:fixed="true" text:date-value="2024-0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OPSLAGLOODS EN HET PLAATSEN VAN ACCU-OPSLAG, VENUS 25 HEERENVEEN</meta:user-defined>
    <meta:user-defined meta:name="DCTERMS.W3CDTF/DCTERMS.available">2024-02-29</meta:user-defined>
    <meta:user-defined meta:name="DCTERMS.W3CDTF/OVERHEIDop.jaargang">2024</meta:user-defined>
    <meta:user-defined meta:name="OVERHEIDop.publicationIssue">94032</meta:user-defined>
    <meta:user-defined meta:name="OVERHEIDop.GmbID/DC.identifier">gmb-2024-94032</meta:user-defined>
    <meta:user-defined meta:name="OVERHEIDop.versieInformatie"/>
  </office:meta>
</office:document-meta>
</file>