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Kattegat 3C, 1501 AJ Zaandam - het bouwen van een dakopbouw op de achte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29073  het bouwen van een dakopbouw op de achterzijde van de woning  op de locatie Kattegat 3C, 1501 AJ Zaandam</text:p>
            <text:p text:style-name="common-al">Aanvraag ontvangen: 25-02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93729</text:span><text:line-break/><text:date style:data-style-name="dag" text:fixed="true" text:date-value="2024-02-29"/><text:line-break/><text:date style:data-style-name="jaar" text:fixed="true" text:date-value="2024-0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3729</text:span><text:date style:data-style-name="nicedate" text:fixed="true" text:date-value="2024-0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3729</text:span><text:date style:data-style-name="nicedate" text:fixed="true" text:date-value="2024-0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9073</meta:user-defined>
    <dc:language>nl</dc:language>
    <meta:user-defined meta:name="OVERHEIDop.locatietype/OVERHEIDop.gebiedsmarkering">Punt</meta:user-defined>
    <meta:user-defined meta:name="DC.title">Aanvraag omgevingsvergunning - Kattegat 3C, 1501 AJ Zaandam - het bouwen van een dakopbouw op de achterzijde van de woning</meta:user-defined>
    <meta:user-defined meta:name="DCTERMS.W3CDTF/DCTERMS.available">2024-02-29</meta:user-defined>
    <meta:user-defined meta:name="DCTERMS.W3CDTF/OVERHEIDop.jaargang">2024</meta:user-defined>
    <meta:user-defined meta:name="OVERHEIDop.publicationIssue">93729</meta:user-defined>
    <meta:user-defined meta:name="OVERHEIDop.GmbID/DC.identifier">gmb-2024-93729</meta:user-defined>
    <meta:user-defined meta:name="OVERHEIDop.versieInformatie"/>
  </office:meta>
</office:document-meta>
</file>