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agde aangevraagde vergunning Poelhúzen 2 Feinsum, (11061054) bouwen van een paardenopfokstal, einddatum 28-03-202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Als een besluit op een aanvraag niet binnen de gestelde termijn kan worden genomen wordt de beslistermijn door de gemeente verlengd. Verlenging van de beslistermijn is zo kort mogelijk en heeft een einddatum (zie achter: “einddatum”).</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93127</text:span><text:line-break/><text:date style:data-style-name="dag" text:fixed="true" text:date-value="2024-02-29"/><text:line-break/><text:date style:data-style-name="jaar" text:fixed="true" text:date-value="2024-0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3127</text:span><text:date style:data-style-name="nicedate" text:fixed="true" text:date-value="2024-0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3127</text:span><text:date style:data-style-name="nicedate" text:fixed="true" text:date-value="2024-0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8/xml/MC-DRP-OmgevingsvergunningAanvraag-Web-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daagde aangevraagde vergunning Poelhúzen 2 Feinsum, (11061054) bouwen van een paardenopfokstal, einddatum 28-03-2024.</meta:user-defined>
    <meta:user-defined meta:name="DCTERMS.W3CDTF/DCTERMS.available">2024-02-29</meta:user-defined>
    <meta:user-defined meta:name="DCTERMS.W3CDTF/OVERHEIDop.jaargang">2024</meta:user-defined>
    <meta:user-defined meta:name="OVERHEIDop.publicationIssue">93127</meta:user-defined>
    <meta:user-defined meta:name="OVERHEIDop.GmbID/DC.identifier">gmb-2024-93127</meta:user-defined>
    <meta:user-defined meta:name="OVERHEIDop.versieInformatie"/>
  </office:meta>
</office:document-meta>
</file>