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garage naast de woning, Nieuwe Vaart 9 te Vleuten,  HZ_WABO-23-418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e Vaart 9 te Vleuten</text:p>
            <text:p text:style-name="common-al">HZ_WABO-23-41837</text:p>
            <text:p text:style-name="common-al">Toelichting: het bouwen van een garage naast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2238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238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238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garage naast de woning, Nieuwe Vaart 9 te Vleuten,  HZ_WABO-23-41837</meta:user-defined>
    <meta:user-defined meta:name="DCTERMS.W3CDTF/DCTERMS.available">2024-02-28</meta:user-defined>
    <meta:user-defined meta:name="DCTERMS.W3CDTF/OVERHEIDop.jaargang">2024</meta:user-defined>
    <meta:user-defined meta:name="OVERHEIDop.publicationIssue">92238</meta:user-defined>
    <meta:user-defined meta:name="OVERHEIDop.GmbID/DC.identifier">gmb-2024-92238</meta:user-defined>
    <meta:user-defined meta:name="OVERHEIDop.versieInformatie"/>
  </office:meta>
</office:document-meta>
</file>