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ietnesse 13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Rietnesse 13 2 1082CH AmsterdamRietnesse 13-2</text:p>
            <text:p text:style-name="common-al">Looptijd :04-03-2024 t/m 24-03-2024</text:p>
            <text:p text:style-name="common-al">Verzonden naar aanvrager op: 21-02-2024</text:p>
            <text:p text:style-name="common-al">Kenmerk gemeente: Z/24/228980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4/228980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91819</text:span><text:line-break/><text:date style:data-style-name="dag" text:fixed="true" text:date-value="2024-02-28"/><text:line-break/><text:date style:data-style-name="jaar" text:fixed="true" text:date-value="2024-0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1819</text:span><text:date style:data-style-name="nicedate" text:fixed="true" text:date-value="2024-0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1819</text:span><text:date style:data-style-name="nicedate" text:fixed="true" text:date-value="2024-0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6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289805</meta:user-defined>
    <meta:user-defined meta:name="DCTERMS.abstract">Object, Rietnesse 13 2 1082CH, 20240304, Rietnesse 13-2</meta:user-defined>
    <dc:language>nl</dc:language>
    <meta:user-defined meta:name="OVERHEIDop.locatietype/OVERHEIDop.gebiedsmarkering">Punt</meta:user-defined>
    <meta:user-defined meta:name="DC.title">Besluit apv vergunning Verleend - Rietnesse 13-2</meta:user-defined>
    <meta:user-defined meta:name="DCTERMS.W3CDTF/DCTERMS.available">2024-02-28</meta:user-defined>
    <meta:user-defined meta:name="DCTERMS.W3CDTF/OVERHEIDop.jaargang">2024</meta:user-defined>
    <meta:user-defined meta:name="OVERHEIDop.publicationIssue">91819</meta:user-defined>
    <meta:user-defined meta:name="OVERHEIDop.GmbID/DC.identifier">gmb-2024-91819</meta:user-defined>
    <meta:user-defined meta:name="OVERHEIDop.versieInformatie"/>
  </office:meta>
</office:document-meta>
</file>