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op de eerste verdieping van de woning, Burgemeester van der Voort van Zijplaan 42 te Utrecht,  HZ_WABO-23-385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r Voort van Zijplaan 42 te Utrecht</text:p>
            <text:p text:style-name="common-al">HZ_WABO-23-38562</text:p>
            <text:p text:style-name="common-al">Toelichting: het bouwen van een uitbouw op de eerste verdieping van de woning</text:p>
            <text:p text:style-name="common-al">Datum besluit: 23 februari 2024</text:p>
            <text:p text:style-name="common-al">Startdatum bezwaartermijn: 27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1664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1664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1664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op de eerste verdieping van de woning, Burgemeester van der Voort van Zijplaan 42 te Utrecht,  HZ_WABO-23-38562</meta:user-defined>
    <meta:user-defined meta:name="DCTERMS.W3CDTF/DCTERMS.available">2024-02-28</meta:user-defined>
    <meta:user-defined meta:name="DCTERMS.W3CDTF/OVERHEIDop.jaargang">2024</meta:user-defined>
    <meta:user-defined meta:name="OVERHEIDop.externeBijlage">Publiceerbaar-A|exb-2024-8427</meta:user-defined>
    <meta:user-defined meta:name="OVERHEIDop.externeBijlage">Besluit omgevingsvergunning Publiceerbaar|exb-2024-8428</meta:user-defined>
    <meta:user-defined meta:name="OVERHEIDop.publicationIssue">91664</meta:user-defined>
    <meta:user-defined meta:name="OVERHEIDop.GmbID/DC.identifier">gmb-2024-91664</meta:user-defined>
    <meta:user-defined meta:name="OVERHEIDop.versieInformatie"/>
  </office:meta>
</office:document-meta>
</file>