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Van Heuven Goedhartlaan 185 te Utrecht,  HZ_WABO-23-420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Heuven Goedhartlaan 185 te Utrecht</text:p>
            <text:p text:style-name="common-al">HZ_WABO-23-42030</text:p>
            <text:p text:style-name="common-al">Toelichting: het bouwen van een dakopbouw</text:p>
            <text:p text:style-name="common-al">Datum besluit: 22 februari 2024</text:p>
            <text:p text:style-name="common-al">Startdatum bezwaartermijn: 27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1571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57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57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Van Heuven Goedhartlaan 185 te Utrecht,  HZ_WABO-23-42030</meta:user-defined>
    <meta:user-defined meta:name="DCTERMS.W3CDTF/DCTERMS.available">2024-02-28</meta:user-defined>
    <meta:user-defined meta:name="DCTERMS.W3CDTF/OVERHEIDop.jaargang">2024</meta:user-defined>
    <meta:user-defined meta:name="OVERHEIDop.externeBijlage">Publiceerbaar-A|exb-2024-8401</meta:user-defined>
    <meta:user-defined meta:name="OVERHEIDop.externeBijlage">Besluit omgevingsvergunning Publiceerbaar|exb-2024-8402</meta:user-defined>
    <meta:user-defined meta:name="OVERHEIDop.publicationIssue">91571</meta:user-defined>
    <meta:user-defined meta:name="OVERHEIDop.GmbID/DC.identifier">gmb-2024-91571</meta:user-defined>
    <meta:user-defined meta:name="OVERHEIDop.versieInformatie"/>
  </office:meta>
</office:document-meta>
</file>