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Brédyk 143 Leeuwarden, (11061042) bouwen van een bijgebouw, einddatum 28-03-2024.</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91528</text:span><text:line-break/><text:date style:data-style-name="dag" text:fixed="true" text:date-value="2024-02-28"/><text:line-break/><text:date style:data-style-name="jaar" text:fixed="true" text:date-value="2024-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1528</text:span><text:date style:data-style-name="nicedate" text:fixed="true" text:date-value="2024-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1528</text:span><text:date style:data-style-name="nicedate" text:fixed="true" text:date-value="2024-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5/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Verdaagde aangevraagde vergunning Brédyk 143 Leeuwarden, (11061042) bouwen van een bijgebouw, einddatum 28-03-2024.</meta:user-defined>
    <meta:user-defined meta:name="DCTERMS.W3CDTF/DCTERMS.available">2024-02-28</meta:user-defined>
    <meta:user-defined meta:name="DCTERMS.W3CDTF/OVERHEIDop.jaargang">2024</meta:user-defined>
    <meta:user-defined meta:name="OVERHEIDop.publicationIssue">91528</meta:user-defined>
    <meta:user-defined meta:name="OVERHEIDop.GmbID/DC.identifier">gmb-2024-91528</meta:user-defined>
    <meta:user-defined meta:name="OVERHEIDop.versieInformatie"/>
  </office:meta>
</office:document-meta>
</file>