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Leeuwerikstraat 31 2025WD Haarlem, 0392-2023-0126354, het bouwen van een dakopbouw, verzonden 26-02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90595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59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59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3-0126354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DC.title">Gemeente Haarlem, verlengen beslistermijn omgevingsvergunning, Leeuwerikstraat 31 2025WD Haarlem, 0392-2023-0126354, het bouwen van een dakopbouw, verzonden 26-02-2024</meta:user-defined>
    <meta:user-defined meta:name="DCTERMS.W3CDTF/DCTERMS.available">2024-02-28</meta:user-defined>
    <meta:user-defined meta:name="DCTERMS.W3CDTF/OVERHEIDop.jaargang">2024</meta:user-defined>
    <meta:user-defined meta:name="OVERHEIDop.publicationIssue">90595</meta:user-defined>
    <meta:user-defined meta:name="OVERHEIDop.GmbID/DC.identifier">gmb-2024-90595</meta:user-defined>
    <meta:user-defined meta:name="OVERHEIDop.versieInformatie"/>
  </office:meta>
</office:document-meta>
</file>