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arlem, verlengen beslistermijn omgevingsvergunning, Zuster Rebelpad 193 t/m 233, 0392-2023-0135337, het bouwen van 103 nieuwbouw appartementen, gezondheidscentrum en het Hart van Jacob, verzonden 23-02-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besluit ligt niet ter inzage en is niet digitaal te volgen. Deze mededeling is uitsluitend informatief. Het is niet mogelijk om bezwaar tegen deze mededeling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</text:p>
            </table:table-cell>
            <table:table-cell office:value-type="string" table:style-name="header.C">
              <text:p text:style-name="headerright"><text:span text:style-name="nr">Nr. 89396</text:span><text:line-break/><text:date style:data-style-name="dag" text:fixed="true" text:date-value="2024-02-27"/><text:line-break/><text:date style:data-style-name="jaar" text:fixed="true" text:date-value="2024-0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9396</text:span><text:date style:data-style-name="nicedate" text:fixed="true" text:date-value="2024-0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9396</text:span><text:date style:data-style-name="nicedate" text:fixed="true" text:date-value="2024-0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Haarl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</meta:user-defined>
    <meta:user-defined meta:name="OVERHEID.Gemeente/OVERHEID.authority">Haarl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2-2023-0135337</meta:user-defined>
    <meta:user-defined meta:name="DCTERMS.abstract">het bouwen van 103 nieuwbouw appartementen, gezondheidscentrum en het Hart van Jacob</meta:user-defined>
    <dc:language>nl</dc:language>
    <meta:user-defined meta:name="OVERHEIDop.locatietype/OVERHEIDop.gebiedsmarkering">Punt</meta:user-defined>
    <meta:user-defined meta:name="DC.title">Gemeente Haarlem, verlengen beslistermijn omgevingsvergunning, Zuster Rebelpad 193 t/m 233, 0392-2023-0135337, het bouwen van 103 nieuwbouw appartementen, gezondheidscentrum en het Hart van Jacob, verzonden 23-02-2024</meta:user-defined>
    <meta:user-defined meta:name="DCTERMS.W3CDTF/DCTERMS.available">2024-02-27</meta:user-defined>
    <meta:user-defined meta:name="DCTERMS.W3CDTF/OVERHEIDop.jaargang">2024</meta:user-defined>
    <meta:user-defined meta:name="OVERHEIDop.publicationIssue">89396</meta:user-defined>
    <meta:user-defined meta:name="OVERHEIDop.GmbID/DC.identifier">gmb-2024-89396</meta:user-defined>
    <meta:user-defined meta:name="OVERHEIDop.versieInformatie"/>
  </office:meta>
</office:document-meta>
</file>