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Legalisatie van het gewijzigd uitvoeren van de HWA, gootoverstek en steenkeur van een vergund en gebouwd bouwplan en het realiseren van een airco op het dak, Zuiderburcht 5 te Vleuten,  HZ_WABO-23-389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rburcht 5 te Vleuten</text:p>
            <text:p text:style-name="common-al">HZ_WABO-23-38962</text:p>
            <text:p text:style-name="common-al">Toelichting: Legalisatie van het gewijzigd uitvoeren van de HWA, gootoverstek en steenkeur van een vergund en gebouwd bouwplan en het realiseren van een airco op het dak</text:p>
            <text:p text:style-name="common-al">Datum besluit: 22 februari 2024</text:p>
            <text:p text:style-name="common-al">Startdatum bezwaartermijn: 24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664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664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664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Legalisatie van het gewijzigd uitvoeren van de HWA, gootoverstek en steenkeur van een vergund en gebouwd bouwplan en het realiseren van een airco op het dak, Zuiderburcht 5 te Vleuten,  HZ_WABO-23-38962</meta:user-defined>
    <meta:user-defined meta:name="DCTERMS.W3CDTF/DCTERMS.available">2024-02-27</meta:user-defined>
    <meta:user-defined meta:name="DCTERMS.W3CDTF/OVERHEIDop.jaargang">2024</meta:user-defined>
    <meta:user-defined meta:name="OVERHEIDop.externeBijlage">Aanvraagdocument  publiceerbaar-A|exb-2024-8237</meta:user-defined>
    <meta:user-defined meta:name="OVERHEIDop.publicationIssue">88664</meta:user-defined>
    <meta:user-defined meta:name="OVERHEIDop.GmbID/DC.identifier">gmb-2024-88664</meta:user-defined>
    <meta:user-defined meta:name="OVERHEIDop.versieInformatie"/>
  </office:meta>
</office:document-meta>
</file>