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Ruijgenhoeksepolder 36 te De Meern,  HZ_WABO-23-421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uijgenhoeksepolder 36 te De Meern</text:p>
            <text:p text:style-name="common-al">HZ_WABO-23-42118</text:p>
            <text:p text:style-name="common-al">Toelichting: het bouwen van een dakopbouw op de woning</text:p>
            <text:p text:style-name="common-al">Datum besluit: 21 februari 2024</text:p>
            <text:p text:style-name="common-al">Startdatum bezwaartermijn: 23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413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413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413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Ruijgenhoeksepolder 36 te De Meern,  HZ_WABO-23-42118</meta:user-defined>
    <meta:user-defined meta:name="DCTERMS.W3CDTF/DCTERMS.available">2024-02-26</meta:user-defined>
    <meta:user-defined meta:name="DCTERMS.W3CDTF/OVERHEIDop.jaargang">2024</meta:user-defined>
    <meta:user-defined meta:name="OVERHEIDop.externeBijlage">ALG - Publiceerbaar-A|exb-2024-8224</meta:user-defined>
    <meta:user-defined meta:name="OVERHEIDop.externeBijlage">Besluit omgevingsvergunning publiceerbaar|exb-2024-8225</meta:user-defined>
    <meta:user-defined meta:name="OVERHEIDop.publicationIssue">88413</meta:user-defined>
    <meta:user-defined meta:name="OVERHEIDop.GmbID/DC.identifier">gmb-2024-88413</meta:user-defined>
    <meta:user-defined meta:name="OVERHEIDop.versieInformatie"/>
  </office:meta>
</office:document-meta>
</file>