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Bedrijfsweg 15, 8304AA Emmeloord: het bouwen van een kap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februari 2024 is een Omgevingsvergunning verleend voor deze locatie. Het gaat om het bouwen van een kaploods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87800</text:span><text:line-break/><text:date style:data-style-name="dag" text:fixed="true" text:date-value="2024-02-26"/><text:line-break/><text:date style:data-style-name="jaar" text:fixed="true" text:date-value="2024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800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800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3-00002789</meta:user-defined>
    <meta:user-defined meta:name="DCTERMS.abstract">Bedrijfsweg 15, 8304AA Emmeloord: Omgevingsvergunning 22 februari 2024 het bouwen van een kaploods</meta:user-defined>
    <dc:language>nl</dc:language>
    <meta:user-defined meta:name="OVERHEIDop.locatietype/OVERHEIDop.gebiedsmarkering">Punt</meta:user-defined>
    <meta:user-defined meta:name="DC.title">Besluit omgevingsvergunning Bedrijfsweg 15, 8304AA Emmeloord: het bouwen van een kaploods</meta:user-defined>
    <meta:user-defined meta:name="DCTERMS.W3CDTF/DCTERMS.available">2024-02-26</meta:user-defined>
    <meta:user-defined meta:name="DCTERMS.W3CDTF/OVERHEIDop.jaargang">2024</meta:user-defined>
    <meta:user-defined meta:name="OVERHEIDop.publicationIssue">87800</meta:user-defined>
    <meta:user-defined meta:name="OVERHEIDop.GmbID/DC.identifier">gmb-2024-87800</meta:user-defined>
    <meta:user-defined meta:name="OVERHEIDop.versieInformatie"/>
  </office:meta>
</office:document-meta>
</file>