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omgevingsvergunning verlenen bouw logiesgebouw, Walenhoekseweg 4a, O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ntwerp omgevingsvergunning is verleend voor</text:p>
            <text:p text:style-name="common-al">bouw logiesgebouw, Walenhoekseweg 4a, Ochten. Zienswijze vanaf 21-12-2023</text:p>
            <text:p text:style-name="common-al"/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common-al">Zienswijzen: Het indienen van zienswijzen is mogelijk door belanghebbenden tenzij in de publicatie anders is aangegeven. U kunt ook contact opnemen met de betreffende afdeling.</text:p>
            <text:p text:style-name="common-al">Zienswijzen kunt u schriftelijk of mondeling bekend maken. Mondeling door een afspraak te maken met de behandelend ambtenaar. Schriftelijke zienswijzen kunt u richten aan burgemeester en wethouders. Indien u wenst dat uw persoonlijke gegevens niet bij derden bekend worden, dan dient u dat kenbaar te mak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8739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739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739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Ontwerp omgevingsvergunning verlenen bouw logiesgebouw, Walenhoekseweg 4a, Ochten</meta:user-defined>
    <meta:user-defined meta:name="DCTERMS.W3CDTF/DCTERMS.available">2024-01-04</meta:user-defined>
    <meta:user-defined meta:name="DCTERMS.W3CDTF/OVERHEIDop.jaargang">2024</meta:user-defined>
    <meta:user-defined meta:name="OVERHEIDop.publicationIssue">8739</meta:user-defined>
    <meta:user-defined meta:name="OVERHEIDop.GmbID/DC.identifier">gmb-2024-8739</meta:user-defined>
    <meta:user-defined meta:name="OVERHEIDop.versieInformatie"/>
  </office:meta>
</office:document-meta>
</file>