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ab.23.099 overige gespecialiseerde werkzaamheden in de bouw - Tussendiepen 61c, 9206AC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Tussendiepen 61c, 9206AC Drachten, ab.23.099 overige gespecialiseerde werkzaamheden in de bouw, Z2023-00002215, datum bekendmaking: 22 februari 2024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87186</text:span><text:line-break/><text:date style:data-style-name="dag" text:fixed="true" text:date-value="2024-02-26"/><text:line-break/><text:date style:data-style-name="jaar" text:fixed="true" text:date-value="2024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186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186</text:span><text:date style:data-style-name="nicedate" text:fixed="true" text:date-value="2024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Smalling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3-00002215</meta:user-defined>
    <meta:user-defined meta:name="DCTERMS.abstract">Melding activiteitenbesluit Smallingerland - Tussendiepen 61c, 9206AC Drachten - zaaknummer: Z2023-00002215</meta:user-defined>
    <dc:language>nl</dc:language>
    <meta:user-defined meta:name="OVERHEIDop.locatietype/OVERHEIDop.gebiedsmarkering">Punt</meta:user-defined>
    <meta:user-defined meta:name="DC.title">Gemeente Smallingerland - kennisgeving ontvangst melding - ab.23.099 overige gespecialiseerde werkzaamheden in de bouw - Tussendiepen 61c, 9206AC Drachten</meta:user-defined>
    <meta:user-defined meta:name="DCTERMS.W3CDTF/DCTERMS.available">2024-02-26</meta:user-defined>
    <meta:user-defined meta:name="DCTERMS.W3CDTF/OVERHEIDop.jaargang">2024</meta:user-defined>
    <meta:user-defined meta:name="OVERHEIDop.publicationIssue">87186</meta:user-defined>
    <meta:user-defined meta:name="OVERHEIDop.GmbID/DC.identifier">gmb-2024-87186</meta:user-defined>
    <meta:user-defined meta:name="OVERHEIDop.versieInformatie"/>
  </office:meta>
</office:document-meta>
</file>