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 de Sud Ie nabij Kriensenswei 6A te Ie en nabij Reidswal 7 te Mitsel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Ie en Mitselwier, aan de Sud Ie nabij Kriensenswei 6A te Ie en nabij Reidswal 7, het bouwen van twee wetterstekjes (brief verlenging is verstuurd op 22 februari 202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6763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6763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6763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2875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Verlenging beslistermijn aan de Sud Ie nabij Kriensenswei 6A te Ie en nabij Reidswal 7 te Mitselwier</meta:user-defined>
    <meta:user-defined meta:name="DCTERMS.W3CDTF/DCTERMS.available">2024-02-28</meta:user-defined>
    <meta:user-defined meta:name="DCTERMS.W3CDTF/OVERHEIDop.jaargang">2024</meta:user-defined>
    <meta:user-defined meta:name="OVERHEIDop.publicationIssue">86763</meta:user-defined>
    <meta:user-defined meta:name="OVERHEIDop.GmbID/DC.identifier">gmb-2024-86763</meta:user-defined>
    <meta:user-defined meta:name="OVERHEIDop.versieInformatie"/>
  </office:meta>
</office:document-meta>
</file>