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kappen van bomen, Schoterlandseweg 63, 8451 KB Oudeschoo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kappen van bomen op het perceel Schoterlandseweg 63, 8451 KB Oudeschoot (21-02-2024). </text:p>
            <text:p text:style-name="common-al">
            
          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86379</text:span><text:line-break/><text:date style:data-style-name="dag" text:fixed="true" text:date-value="2024-02-26"/><text:line-break/><text:date style:data-style-name="jaar" text:fixed="true" text:date-value="2024-02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86379</text:span><text:date style:data-style-name="nicedate" text:fixed="true" text:date-value="2024-02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86379</text:span><text:date style:data-style-name="nicedate" text:fixed="true" text:date-value="2024-02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5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.24.427060</meta:user-defined>
    <dc:language>nl</dc:language>
    <meta:user-defined meta:name="OVERHEIDop.locatietype/OVERHEIDop.gebiedsmarkering">Punt</meta:user-defined>
    <meta:user-defined meta:name="DC.title">AANVRAAG OMGEVINGSVERGUNNING, kappen van bomen, Schoterlandseweg 63, 8451 KB Oudeschoot</meta:user-defined>
    <meta:user-defined meta:name="DCTERMS.W3CDTF/DCTERMS.available">2024-02-26</meta:user-defined>
    <meta:user-defined meta:name="DCTERMS.W3CDTF/OVERHEIDop.jaargang">2024</meta:user-defined>
    <meta:user-defined meta:name="OVERHEIDop.publicationIssue">86379</meta:user-defined>
    <meta:user-defined meta:name="OVERHEIDop.GmbID/DC.identifier">gmb-2024-86379</meta:user-defined>
    <meta:user-defined meta:name="OVERHEIDop.versieInformatie"/>
  </office:meta>
</office:document-meta>
</file>