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afwijken bestemmingsplan - bouwen van 26 woningen, Klappenburgstraat, Meidoornstraat en Gerard Rijssenbeekstraat, Bemmel</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dat de verleende omgevingsvergunning ten behoeve van het bouwen van 26 woningen, Klappenburgstraat, Meidoornstraat en Gerard Rijssenbeekstraat, Bemmel, met zaaknummer ODRA23AB1295, ter inzage ligt. De vergunning is niet gewijzigd ten opzichte van het ontwerpbesluit.</text:p>
            <text:p text:style-name="common-al">Initiatiefnemer is voornemens (na sloop van 18 verouderde sociale huurwoningen) 26 nieuwe sociale huurwoningen te bouwen, in de vorm van 8 levensloopbestendige woningen en 18 beneden-bovenwoningen.</text:p>
            <text:p text:style-name="common-al">De omgevingsvergunning is voorzien van een goede ruimtelijke onderbouwing en ziet op het verzoek om planologisch te mogen afwijken van het bestemmingsplan ‘Kom Bemmel’ ten behoeve van de bouw van 26 sociale huurwoningen. </text:p>
            <text:p text:style-name="common-al">
            <text:span text:style-name="nadrukvet">Inzien</text:span> </text:p>
            <text:p text:style-name="common-al">De omgevingsvergunning met de daarbij behorende stukken ligt met ingang van donderdag 29 februari 2024 gedurende zes weken, dus tot en met woensdag 10 april 2024 digitaal ter inzage (technische storingen voorbehouden).</text:p>
            <text:p text:style-name="common-al">De interactieve digitale verbeelding van het besluit is te raadplegen op het webadres: <text:a xlink:href="http://www.omgevingswet.overheid.nl/regels-op-de-kaart" xlink:type="simple">www.omgevingswet.overheid.nl/regels-op-de-kaart</text:a> (zoeken op locatie of document).</text:p>
            <text:p text:style-name="common-al">De digitale bestanden die gezamenlijk het juridisch geldend besluit vormen (met planidentificatienummer NL.IMRO.1705.299-VG01) zijn ook te vinden op <text:a xlink:href="http://www.omgevingswet.overheid.nl/regels-op-de-kaart" xlink:type="simple">www.omgevingswet.overheid.nl/regels-op-de-kaart</text:a>. </text:p>
            <text:p text:style-name="common-al">Eventueel kunt u de omgevingsvergunning met de bijbehorende stukken digitaal inzien bij de Omgevingsdienst Regio Arnhem (ODRA). Hiervoor kunt u telefonisch een afspraak maken via het telefoonnummer 026 – 377 16 00 (lokaal tarief) of digitaal via <text:a xlink:href="http://www.odregioarnhem.nl" xlink:type="simple">www.odregioarnhem.nl</text:a>.</text:p>
            <text:p text:style-name="common-al">
            <text:span text:style-name="nadrukvet">Beroep</text:span>
          </text:p>
            <text:p text:style-name="common-al">Tegen deze beschikking kunnen belanghebbenden binnen de bovengenoemde termijn beroep instellen bij de rechtbank Gelderland, afdeling Bestuursrecht, Postbus 9030, 6800 EM Arnhem. Deze mogelijkheid staat open voor belanghebbenden of een ieder die kan aantonen dat hij redelijkerwijs niet in staat is geweest om zijn zienswijze tegen het ontwerp naar voren te brengen.</text:p>
            <text:p text:style-name="common-al">Degene die beroep heeft ingesteld kan (voor schorsing van de inwerkingtreding van het besluit) tevens een verzoek om voorlopige voorziening indienen bij de voorzitter van voornoemde afdeling Bestuursrecht. Voor het in behandeling nemen van zowel het beroep als de voorlopige voorziening is griffierecht verschuldigd.</text:p>
            <text:p text:style-name="common-al">
            <text:span text:style-name="nadrukvet">Crisis- en herstelwet</text:span>
          </text:p>
            <text:p text:style-name="common-al">Op deze vergunning is afdeling 2 van hoofdstuk 1 van de Crisis- en herstelwet van toepassing. Dit betekent dat bijzondere procedurele bepalingen van toepassing zijn op de beroepsprocedure. De beroepsgronden dienen in het beroepschrift te worden opgenomen. Na afloop van de beroepstermijn kunnen geen nieuwe beroepsgronden meer worden aangevoerd. </text:p>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Bemmel, 28 februari 2024</text:span>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ingewaard</text:p>
            </table:table-cell>
            <table:table-cell office:value-type="string" table:style-name="header.C">
              <text:p text:style-name="headerright"><text:span text:style-name="nr">Nr. 86367</text:span><text:line-break/><text:date style:data-style-name="dag" text:fixed="true" text:date-value="2024-02-28"/><text:line-break/><text:date style:data-style-name="jaar" text:fixed="true" text:date-value="2024-02-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86367</text:span><text:date style:data-style-name="nicedate" text:fixed="true" text:date-value="2024-02-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86367</text:span><text:date style:data-style-name="nicedate" text:fixed="true" text:date-value="2024-02-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7/xml/MC-DRP-OmgevingsvergunningAfhandeling-Web-ZM.xml</meta:user-defined>
    <meta:user-defined meta:name="OVERHEID.Gemeente/DC.creator">Lingewaard</meta:user-defined>
    <meta:user-defined meta:name="OVERHEIDop.Rubriek/DC.type">omgevingsvergunning</meta:user-defined>
    <meta:user-defined meta:name="OVERHEID.Informatietype/DC.type">officiële publicatie</meta:user-defined>
    <meta:user-defined meta:name="OVERHEID.Gemeente/DCTERMS.publisher">Lingewaard</meta:user-defined>
    <meta:user-defined meta:name="OVERHEID.Gemeente/OVERHEID.authority">Lingewaard</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NL.IMRO.1705.299-VG01</meta:user-defined>
    <meta:user-defined meta:name="DCTERMS.abstract">De vergunning maakt de bouw van 26 nieuwe sociale huurwoningen mogelijk bestaande uit 8 levensloopbestendige woningen en 18 beneden-bovenwoningen.</meta:user-defined>
    <dc:language>nl</dc:language>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DC.title">Omgevingsvergunning afwijken bestemmingsplan - bouwen van 26 woningen, Klappenburgstraat, Meidoornstraat en Gerard Rijssenbeekstraat, Bemmel</meta:user-defined>
    <meta:user-defined meta:name="DCTERMS.W3CDTF/DCTERMS.available">2024-02-28</meta:user-defined>
    <meta:user-defined meta:name="DCTERMS.W3CDTF/OVERHEIDop.jaargang">2024</meta:user-defined>
    <meta:user-defined meta:name="OVERHEIDop.publicationIssue">86367</meta:user-defined>
    <meta:user-defined meta:name="OVERHEIDop.GmbID/DC.identifier">gmb-2024-86367</meta:user-defined>
    <meta:user-defined meta:name="OVERHEIDop.versieInformatie"/>
  </office:meta>
</office:document-meta>
</file>