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en aanvraag omgevingsvergunning  - het bouwen van 24 appartementen en uitbreiden van de bakkerij en restaurant - nabij Oliemolenhof 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24 appartementen en uitbreiden van de bakkerij en restaurant op het perceel nabij Oliemolenhof 90</text:span>
          </text:p>
            <text:p text:style-name="common-al">De Gemeente Amersfoort heeft op 25-07-2023 een aanvraag voor een omgevingsvergunning ontvangen voor het bouwen van 24 appartementen en uitbreiden van de bakkerij en restaurant op het perceel nabij Oliemolenhof 90, met kenmerk CLZ-00009557<text:span text:style-name="nadrukvet">.</text:span></text:p>
            <text:p text:style-name="common-al">
            
          </text:p>
            <text:p text:style-name="common-al">
            <text:span text:style-name="nadrukvet">Waarom publiceert de gemeente dit bericht?</text:span>
          </text:p>
            <text:p text:style-name="common-al">Deze aanvraag is eerder gepubliceerd maar wordt behandeld via de uitgebreide procedure en daarom nogmaals gepubliceert.</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23-07-2024 een besluit. </text:p>
            <text:p text:style-name="common-al">
            
          </text:p>
            <text:p text:style-name="common-al">
            <text:span text:style-name="nadrukvet">Ontwerpbesluit</text:span>
          </text:p>
            <text:p text:style-name="common-al">Wanneer de aanvraag is beoordeeld en duidelijk is of de gemeente wel of geen medewerking wil verlenen aan het plan, zal een ontwerpbesluit worden opgesteld. Te zijner tijd zal er nogmaals een publicatie plaatsvinden en zal het ontwerpbesluit met bijlagen ter visie worden gelegd. U kunt dan mondeling of schriftelijk reageren op het ontwerpbesluit. Dit heet het indienen van een zienswijze. </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85660</text:span><text:line-break/><text:date style:data-style-name="dag" text:fixed="true" text:date-value="2024-02-23"/><text:line-break/><text:date style:data-style-name="jaar" text:fixed="true" text:date-value="2024-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5660</text:span><text:date style:data-style-name="nicedate" text:fixed="true" text:date-value="2024-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5660</text:span><text:date style:data-style-name="nicedate" text:fixed="true" text:date-value="2024-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9557</meta:user-defined>
    <dc:language>nl</dc:language>
    <meta:user-defined meta:name="OVERHEIDop.locatietype/OVERHEIDop.gebiedsmarkering">Punt</meta:user-defined>
    <meta:user-defined meta:name="DC.title">Kennisgeving ontvangen aanvraag omgevingsvergunning  - het bouwen van 24 appartementen en uitbreiden van de bakkerij en restaurant - nabij Oliemolenhof 90</meta:user-defined>
    <meta:user-defined meta:name="DCTERMS.W3CDTF/DCTERMS.available">2024-02-23</meta:user-defined>
    <meta:user-defined meta:name="DCTERMS.W3CDTF/OVERHEIDop.jaargang">2024</meta:user-defined>
    <meta:user-defined meta:name="OVERHEIDop.publicationIssue">85660</meta:user-defined>
    <meta:user-defined meta:name="OVERHEIDop.GmbID/DC.identifier">gmb-2024-85660</meta:user-defined>
    <meta:user-defined meta:name="OVERHEIDop.versieInformatie"/>
  </office:meta>
</office:document-meta>
</file>