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opbouw op de bestaande garage aan de zijkant van een woning, Karl Millöckerhof 1 te Utrecht,  HZ_WABO-23-382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rl Millöckerhof 1 te Utrecht</text:p>
            <text:p text:style-name="common-al">HZ_WABO-23-38226</text:p>
            <text:p text:style-name="common-al">Toelichting: het bouwen van een opbouw op de bestaande garage aan de zijkant van een woning</text:p>
            <text:p text:style-name="common-al">Datum besluit: 22 december 2023</text:p>
            <text:p text:style-name="common-al">Startdatum bezwaartermijn: 23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32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532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532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opbouw op de bestaande garage aan de zijkant van een woning, Karl Millöckerhof 1 te Utrecht,  HZ_WABO-23-38226</meta:user-defined>
    <meta:user-defined meta:name="DCTERMS.W3CDTF/DCTERMS.available">2024-01-04</meta:user-defined>
    <meta:user-defined meta:name="DCTERMS.W3CDTF/OVERHEIDop.jaargang">2024</meta:user-defined>
    <meta:user-defined meta:name="OVERHEIDop.externeBijlage">Aanvraag publiceerbaar-A|exb-2024-570</meta:user-defined>
    <meta:user-defined meta:name="OVERHEIDop.externeBijlage">Besluit omgevingsvergunning publiceerbaar|exb-2024-571</meta:user-defined>
    <meta:user-defined meta:name="OVERHEIDop.publicationIssue">8532</meta:user-defined>
    <meta:user-defined meta:name="OVERHEIDop.GmbID/DC.identifier">gmb-2024-8532</meta:user-defined>
    <meta:user-defined meta:name="OVERHEIDop.versieInformatie"/>
  </office:meta>
</office:document-meta>
</file>