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dakterras op het hoofdgebouw, Vondellaan 33 te Utrecht,  HZ_WABO-23-3727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ondellaan 33 te Utrecht</text:p>
            <text:p text:style-name="common-al">HZ_WABO-23-37275</text:p>
            <text:p text:style-name="common-al">Toelichting: het bouwen van een dakterras op het hoofdgebouw</text:p>
            <text:p text:style-name="common-al">Datum besluit: 19 februari 2024</text:p>
            <text:p text:style-name="common-al">Startdatum bezwaartermijn: 22 februari 2024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85234</text:span><text:line-break/><text:date style:data-style-name="dag" text:fixed="true" text:date-value="2024-02-23"/><text:line-break/><text:date style:data-style-name="jaar" text:fixed="true" text:date-value="2024-02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85234</text:span><text:date style:data-style-name="nicedate" text:fixed="true" text:date-value="2024-02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85234</text:span><text:date style:data-style-name="nicedate" text:fixed="true" text:date-value="2024-02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4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dakterras op het hoofdgebouw, Vondellaan 33 te Utrecht,  HZ_WABO-23-37275</meta:user-defined>
    <meta:user-defined meta:name="DCTERMS.W3CDTF/DCTERMS.available">2024-02-23</meta:user-defined>
    <meta:user-defined meta:name="DCTERMS.W3CDTF/OVERHEIDop.jaargang">2024</meta:user-defined>
    <meta:user-defined meta:name="OVERHEIDop.externeBijlage">ALG Publiceerbaar|exb-2024-7970</meta:user-defined>
    <meta:user-defined meta:name="OVERHEIDop.externeBijlage">Besluit omgevingsvergunning publiceerbaar|exb-2024-7971</meta:user-defined>
    <meta:user-defined meta:name="OVERHEIDop.publicationIssue">85234</meta:user-defined>
    <meta:user-defined meta:name="OVERHEIDop.GmbID/DC.identifier">gmb-2024-85234</meta:user-defined>
    <meta:user-defined meta:name="OVERHEIDop.versieInformatie"/>
  </office:meta>
</office:document-meta>
</file>