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verdieping op de woning, Lakenvelderstraat 31 te Utrecht,  HZ_WABO-23-3266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akenvelderstraat 31 te Utrecht</text:p>
            <text:p text:style-name="common-al">HZ_WABO-23-32663</text:p>
            <text:p text:style-name="common-al">Toelichting: het bouwen van een verdieping op de woning</text:p>
            <text:p text:style-name="common-al">Datum besluit: 21 december 2023</text:p>
            <text:p text:style-name="common-al">Startdatum bezwaartermijn: 23 december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8461</text:span><text:line-break/><text:date style:data-style-name="dag" text:fixed="true" text:date-value="2024-01-04"/><text:line-break/><text:date style:data-style-name="jaar" text:fixed="true" text:date-value="2024-01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8461</text:span><text:date style:data-style-name="nicedate" text:fixed="true" text:date-value="2024-01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8461</text:span><text:date style:data-style-name="nicedate" text:fixed="true" text:date-value="2024-01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verdieping op de woning, Lakenvelderstraat 31 te Utrecht,  HZ_WABO-23-32663</meta:user-defined>
    <meta:user-defined meta:name="DCTERMS.W3CDTF/DCTERMS.available">2024-01-04</meta:user-defined>
    <meta:user-defined meta:name="DCTERMS.W3CDTF/OVERHEIDop.jaargang">2024</meta:user-defined>
    <meta:user-defined meta:name="OVERHEIDop.externeBijlage">Publiceerbaar-A|exb-2024-561</meta:user-defined>
    <meta:user-defined meta:name="OVERHEIDop.externeBijlage">Besluit omgevingsvergunning publiceerbaar|exb-2024-562</meta:user-defined>
    <meta:user-defined meta:name="OVERHEIDop.publicationIssue">8461</meta:user-defined>
    <meta:user-defined meta:name="OVERHEIDop.GmbID/DC.identifier">gmb-2024-8461</meta:user-defined>
    <meta:user-defined meta:name="OVERHEIDop.versieInformatie"/>
  </office:meta>
</office:document-meta>
</file>