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: 19 februari 202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9 februari 2024 is een melding ontvangen waarvoor geen vergunningsplicht geldt voor de locatie Amstelstraat 31, 5101XH Dongen. De melding is geregistreerd onder zaaknummer Z2024-00000213. De melding betreft:</text:p>
            <text:p text:style-name="common-al">- 	verwijderen van asbesthoudende rioleringsbuis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82537</text:span><text:line-break/><text:date style:data-style-name="dag" text:fixed="true" text:date-value="2024-02-22"/><text:line-break/><text:date style:data-style-name="jaar" text:fixed="true" text:date-value="2024-02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82537</text:span><text:date style:data-style-name="nicedate" text:fixed="true" text:date-value="2024-02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82537</text:span><text:date style:data-style-name="nicedate" text:fixed="true" text:date-value="2024-02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31/xml/MC-DRP-Omgevmelding-3Pas-ZM.xml</meta:user-defined>
    <meta:user-defined meta:name="OVERHEID.Gemeente/DC.creator">Dong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4-00000213</meta:user-defined>
    <meta:user-defined meta:name="DCTERMS.abstract">Amstelstraat 31, 5101XH Dongen</meta:user-defined>
    <dc:language>nl</dc:language>
    <meta:user-defined meta:name="OVERHEIDop.locatietype/OVERHEIDop.gebiedsmarkering">Vlak</meta:user-defined>
    <meta:user-defined meta:name="DC.title">Ontvangst melding, : 19 februari 2024</meta:user-defined>
    <meta:user-defined meta:name="DCTERMS.W3CDTF/DCTERMS.available">2024-02-22</meta:user-defined>
    <meta:user-defined meta:name="DCTERMS.W3CDTF/OVERHEIDop.jaargang">2024</meta:user-defined>
    <meta:user-defined meta:name="OVERHEIDop.publicationIssue">82537</meta:user-defined>
    <meta:user-defined meta:name="OVERHEIDop.GmbID/DC.identifier">gmb-2024-82537</meta:user-defined>
    <meta:user-defined meta:name="OVERHEIDop.versieInformatie"/>
  </office:meta>
</office:document-meta>
</file>