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verleend, het bouwen van een  vrijstaand woonhuis en het aanleggen van een uitrit, Gilze en Rijen (GZE00) O 156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omgevingsvergunning verleend voor het bouwen van een  vrijstaand woonhuis en het aanleggen van een uitrit op het adres Gilze en Rijen (GZE00) O 1563 (boekweitveld 9, Gilze) Verzenddatum besluit 20-02-2024 (1046527).</text:p>
            <text:p text:style-name="common-al">
            
          </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Voor het inzien van de stukken moet u een afspraak maken met het Klantcontactcentrum via 088-3821000 of via email info@gilzerij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82470</text:span><text:line-break/><text:date style:data-style-name="dag" text:fixed="true" text:date-value="2024-02-22"/><text:line-break/><text:date style:data-style-name="jaar" text:fixed="true" text:date-value="2024-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470</text:span><text:date style:data-style-name="nicedate" text:fixed="true" text:date-value="2024-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2470</text:span><text:date style:data-style-name="nicedate" text:fixed="true" text:date-value="2024-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6527</meta:user-defined>
    <dc:language>nl</dc:language>
    <meta:user-defined meta:name="OVERHEIDop.locatietype/OVERHEIDop.gebiedsmarkering">Perceel</meta:user-defined>
    <meta:user-defined meta:name="DC.title">Besluit omgevingsvergunning verleend, het bouwen van een  vrijstaand woonhuis en het aanleggen van een uitrit, Gilze en Rijen (GZE00) O 1563</meta:user-defined>
    <meta:user-defined meta:name="DCTERMS.W3CDTF/DCTERMS.available">2024-02-22</meta:user-defined>
    <meta:user-defined meta:name="DCTERMS.W3CDTF/OVERHEIDop.jaargang">2024</meta:user-defined>
    <meta:user-defined meta:name="OVERHEIDop.publicationIssue">82470</meta:user-defined>
    <meta:user-defined meta:name="OVERHEIDop.GmbID/DC.identifier">gmb-2024-82470</meta:user-defined>
    <meta:user-defined meta:name="OVERHEIDop.versieInformatie"/>
  </office:meta>
</office:document-meta>
</file>