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en beslistermijn aanvraag omgevingsvergunning voor het verbouwen van voormalig kerk tot 7 appartementen en bouwen 7 buitenbergingen aan De Skatting 30, 8621 BW Hee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údwest-Fryslân maken bekend dat zij de volgende aanvraag voor een omgevingsvergunning eenmalig verlengen met maximaal 6 weken:</text:p>
            <text:p text:style-name="common-al">
            
          </text:p>
            <text:p text:style-name="common-al">De Skatting 30, 8621 BW Heeg CLZ-00003878 het verbouwen van voormalig kerk tot 7 appartementen en bouwen 7 buitenbergingen (27-12-2023)</text:p>
            <text:p text:style-name="common-al">
            
          </text:p>
            <text:p text:style-name="last-al">Aangegeven datum is de ontvangstdatum. Het besluit de beslistermijn op te schorten strekt slechts ter voorbereiding van het op de aanvraag te nemen besluit. Daarom kan tegen dit besluit geen bezwaar of beroep worden ingestel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82382</text:span><text:line-break/><text:date style:data-style-name="dag" text:fixed="true" text:date-value="2024-02-22"/><text:line-break/><text:date style:data-style-name="jaar" text:fixed="true" text:date-value="2024-0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2382</text:span><text:date style:data-style-name="nicedate" text:fixed="true" text:date-value="2024-0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2382</text:span><text:date style:data-style-name="nicedate" text:fixed="true" text:date-value="2024-0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5/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3878</meta:user-defined>
    <meta:user-defined meta:name="DCTERMS.abstract">Verlengen beslistermijn aanvraag omgevingsvergunning voor het verbouwen van voormalig kerk tot 7 appartementen en bouwen 7 buitenbergingen aan De Skatting 30, 8621 BW Heeg</meta:user-defined>
    <dc:language>nl</dc:language>
    <meta:user-defined meta:name="OVERHEIDop.locatietype/OVERHEIDop.gebiedsmarkering">Punt</meta:user-defined>
    <meta:user-defined meta:name="DC.title">Verlengen beslistermijn aanvraag omgevingsvergunning voor het verbouwen van voormalig kerk tot 7 appartementen en bouwen 7 buitenbergingen aan De Skatting 30, 8621 BW Heeg</meta:user-defined>
    <meta:user-defined meta:name="DCTERMS.W3CDTF/DCTERMS.available">2024-02-22</meta:user-defined>
    <meta:user-defined meta:name="DCTERMS.W3CDTF/OVERHEIDop.jaargang">2024</meta:user-defined>
    <meta:user-defined meta:name="OVERHEIDop.publicationIssue">82382</meta:user-defined>
    <meta:user-defined meta:name="OVERHEIDop.GmbID/DC.identifier">gmb-2024-82382</meta:user-defined>
    <meta:user-defined meta:name="OVERHEIDop.versieInformatie"/>
  </office:meta>
</office:document-meta>
</file>