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aan de tussen Brédyk en Alddjipsterpaad (HZM00I131) in Leeuwarden (OV-2024-001040)</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aan de tussen Brédyk en Alddjipsterpaad (HZM00I131) in Leeuwarden. Bij ons geregistreerd onder kenmerk: OV-2024-001040.</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5-02-2024. De gemeente Leeuwarden neemt daarover waarschijnlijk voor 11-04-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787647a0-ecea-4ea7-b775-4acf3744d6dd</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81150</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50</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50</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1040</meta:user-defined>
    <dc:language>nl</dc:language>
    <meta:user-defined meta:name="OVERHEIDop.locatietype/OVERHEIDop.gebiedsmarkering">Vlak</meta:user-defined>
    <meta:user-defined meta:name="DC.title">Aanvraag omgevingsvergunning voor het bouwen van een nieuwe woning aan de tussen Brédyk en Alddjipsterpaad (HZM00I131) in Leeuwarden (OV-2024-001040)</meta:user-defined>
    <meta:user-defined meta:name="DCTERMS.W3CDTF/DCTERMS.available">2024-02-21</meta:user-defined>
    <meta:user-defined meta:name="DCTERMS.W3CDTF/OVERHEIDop.jaargang">2024</meta:user-defined>
    <meta:user-defined meta:name="OVERHEIDop.publicationIssue">81150</meta:user-defined>
    <meta:user-defined meta:name="OVERHEIDop.GmbID/DC.identifier">gmb-2024-81150</meta:user-defined>
    <meta:user-defined meta:name="OVERHEIDop.versieInformatie"/>
  </office:meta>
</office:document-meta>
</file>