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Westhavenweg 55, Amsterdam - Energieopslagsysteem (EOS) Westhavenweg - GIGA Giraffe B.V. - bouwen van een batterij-opsla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wijzigen van de bouwwerken behorende bij de op 24 mei 2023 verleende omgevingsvergunning, met OLO-7500385 en zaaknummer 11790269. Datum besluit: 16 februari 2024 Aanvrager: GIGA Giraffe B.V. Zaaknummer: 12370190</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60833"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80953</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0953</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0953</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60833</meta:user-defined>
    <meta:user-defined meta:name="DCTERMS.abstract">Bekendmaking van Gemeente Amsterdam</meta:user-defined>
    <dc:language>nl</dc:language>
    <meta:user-defined meta:name="OVERHEIDop.locatietype/OVERHEIDop.gebiedsmarkering">Punt</meta:user-defined>
    <meta:user-defined meta:name="DC.title">Vergunning verleend - Westhavenweg 55, Amsterdam - Energieopslagsysteem (EOS) Westhavenweg - GIGA Giraffe B.V. - bouwen van een batterij-opslag</meta:user-defined>
    <meta:user-defined meta:name="OVERHEIDop.datumEindeReactietermijn">2024-03-30</meta:user-defined>
    <meta:user-defined meta:name="OVERHEIDop.terinzageleggingBG">https://mozardloket.odnzkg.nl/mozard/!suite42.scherm1260?mObj=1360833</meta:user-defined>
    <meta:user-defined meta:name="DCTERMS.W3CDTF/DCTERMS.available">2024-02-21</meta:user-defined>
    <meta:user-defined meta:name="DCTERMS.W3CDTF/OVERHEIDop.jaargang">2024</meta:user-defined>
    <meta:user-defined meta:name="OVERHEIDop.publicationIssue">80953</meta:user-defined>
    <meta:user-defined meta:name="OVERHEIDop.GmbID/DC.identifier">gmb-2024-80953</meta:user-defined>
    <meta:user-defined meta:name="OVERHEIDop.versieInformatie"/>
  </office:meta>
</office:document-meta>
</file>