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ging beslistermijn omgevingsvergunning, het splitsen van een woning in twee woningen, het bouwen van een erker aan de voorzijde en het legaliseren van het dichtzetten van een loggia, Prof. Hugo de Vrieslaan 30 te Utrecht,  HZ_WABO-23-40746</text:p>
      <text:section text:name="zakelijke-mededeling_id1-3-2" text:style-name="zakelijke-mededeling">
        <text:section text:name="zakelijke-mededeling-tekst_id1-3-2-1" text:style-name="zakelijke-mededeling-tekst">
          <text:section text:name="tekst_id1-3-2-1-1" text:style-name="tekst">
            <text:p text:style-name="common-al">Prof. Hugo de Vrieslaan 30 te Utrecht</text:p>
            <text:p text:style-name="common-al">HZ_WABO-23-40746</text:p>
            <text:p text:style-name="common-al">Toelichting: het splitsen van een woning in twee woningen, het bouwen van een erker aan de voorzijde en het legaliseren van het dichtzetten van een loggia</text:p>
            <text:p text:style-name="common-al">Besluit tot verlenging beslistermijn met 6 weken</text:p>
            <text:p text:style-name="common-al">Rechtsmiddel: geen</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77608</text:span><text:line-break/><text:date style:data-style-name="dag" text:fixed="true" text:date-value="2024-02-20"/><text:line-break/><text:date style:data-style-name="jaar" text:fixed="true" text:date-value="2024-02-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77608</text:span><text:date style:data-style-name="nicedate" text:fixed="true" text:date-value="2024-02-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77608</text:span><text:date style:data-style-name="nicedate" text:fixed="true" text:date-value="2024-02-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64/xml/MC-DRP-OmgevingsvergunningAfhandelin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Aangemaakt met Squit 20/20 Publiceren</meta:user-defined>
    <dc:language>nl</dc:language>
    <meta:user-defined meta:name="OVERHEIDop.locatietype/OVERHEIDop.gebiedsmarkering">Adres</meta:user-defined>
    <meta:user-defined meta:name="DC.title">Verlenging beslistermijn omgevingsvergunning, het splitsen van een woning in twee woningen, het bouwen van een erker aan de voorzijde en het legaliseren van het dichtzetten van een loggia, Prof. Hugo de Vrieslaan 30 te Utrecht,  HZ_WABO-23-40746</meta:user-defined>
    <meta:user-defined meta:name="DCTERMS.W3CDTF/DCTERMS.available">2024-02-20</meta:user-defined>
    <meta:user-defined meta:name="DCTERMS.W3CDTF/OVERHEIDop.jaargang">2024</meta:user-defined>
    <meta:user-defined meta:name="OVERHEIDop.publicationIssue">77608</meta:user-defined>
    <meta:user-defined meta:name="OVERHEIDop.GmbID/DC.identifier">gmb-2024-77608</meta:user-defined>
    <meta:user-defined meta:name="OVERHEIDop.versieInformatie"/>
  </office:meta>
</office:document-meta>
</file>