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Voorstraat 31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Kollum Voorstraat 32, het organiseren van het Kollumer Bierfestival op 23 maart 2024 van 15.00 tot 22.00 uur (besluit is verzonden op 16 februari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7601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760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7601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6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064</meta:user-defined>
    <dc:language>nl</dc:language>
    <meta:user-defined meta:name="OVERHEIDop.locatietype/OVERHEIDop.gebiedsmarkering">Adres</meta:user-defined>
    <meta:user-defined meta:name="DC.title">Evenementenvergunning Voorstraat 31 te Koll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77601</meta:user-defined>
    <meta:user-defined meta:name="OVERHEIDop.GmbID/DC.identifier">gmb-2024-77601</meta:user-defined>
    <meta:user-defined meta:name="OVERHEIDop.versieInformatie"/>
  </office:meta>
</office:document-meta>
</file>