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AANBRENGEN VAN VOORZIENINGEN TEN BEHOEVE VAN DE WATERHUISHOUDING (3 DUIKERS, KLIMAATBESTENDIGER), BIERUMA OOSTINGWEG, NABIJ NUMMERS 1, 2 EN 5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voorzieningen ten behoeve van de waterhuishouding (3 duikers, klimaatbestendiger) op het perceel bieruma oostingweg, nabij nummers 1,2 en 5 oranjewoud  </text:p>
            <text:p text:style-name="common-al">(15 febr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5913</text:span><text:line-break/><text:date style:data-style-name="dag" text:fixed="true" text:date-value="2024-02-19"/><text:line-break/><text:date style:data-style-name="jaar" text:fixed="true" text:date-value="2024-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913</text:span><text:date style:data-style-name="nicedate" text:fixed="true" text:date-value="2024-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913</text:span><text:date style:data-style-name="nicedate" text:fixed="true" text:date-value="2024-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NING OMGEVINGSVERGUNNING, HET AANBRENGEN VAN VOORZIENINGEN TEN BEHOEVE VAN DE WATERHUISHOUDING (3 DUIKERS, KLIMAATBESTENDIGER), BIERUMA OOSTINGWEG, NABIJ NUMMERS 1, 2 EN 5 ORANJEWOUD</meta:user-defined>
    <meta:user-defined meta:name="DCTERMS.W3CDTF/DCTERMS.available">2024-02-19</meta:user-defined>
    <meta:user-defined meta:name="DCTERMS.W3CDTF/OVERHEIDop.jaargang">2024</meta:user-defined>
    <meta:user-defined meta:name="OVERHEIDop.publicationIssue">75913</meta:user-defined>
    <meta:user-defined meta:name="OVERHEIDop.GmbID/DC.identifier">gmb-2024-75913</meta:user-defined>
    <meta:user-defined meta:name="OVERHEIDop.versieInformatie"/>
  </office:meta>
</office:document-meta>
</file>