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Aziehavenweg hoek Oostzeeweg, Amsterdam - Rioolgemaal - Stichting Waternet - het bouwen van een rioolgemaal en het plaatsen van een bouwkeet, containers en bouwhekk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rioolgemaal en het plaatsen van een bouwkeet, containers en bouwhekken. Aanvrager: Stichting Waternet Zaaknummer: 12501361</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6052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5463</text:span><text:line-break/><text:date style:data-style-name="dag" text:fixed="true" text:date-value="2024-02-19"/><text:line-break/><text:date style:data-style-name="jaar" text:fixed="true" text:date-value="2024-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5463</text:span><text:date style:data-style-name="nicedate" text:fixed="true" text:date-value="2024-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5463</text:span><text:date style:data-style-name="nicedate" text:fixed="true" text:date-value="2024-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60526</meta:user-defined>
    <meta:user-defined meta:name="DCTERMS.abstract">Bekendmaking van Gemeente Amsterdam</meta:user-defined>
    <dc:language>nl</dc:language>
    <meta:user-defined meta:name="OVERHEIDop.locatietype/OVERHEIDop.gebiedsmarkering">Punt</meta:user-defined>
    <meta:user-defined meta:name="DC.title">Beslistermijn verlengd - Aziehavenweg hoek Oostzeeweg, Amsterdam - Rioolgemaal - Stichting Waternet - het bouwen van een rioolgemaal en het plaatsen van een bouwkeet, containers en bouwhekken</meta:user-defined>
    <meta:user-defined meta:name="DCTERMS.W3CDTF/DCTERMS.available">2024-02-19</meta:user-defined>
    <meta:user-defined meta:name="DCTERMS.W3CDTF/OVERHEIDop.jaargang">2024</meta:user-defined>
    <meta:user-defined meta:name="OVERHEIDop.publicationIssue">75463</meta:user-defined>
    <meta:user-defined meta:name="OVERHEIDop.GmbID/DC.identifier">gmb-2024-75463</meta:user-defined>
    <meta:user-defined meta:name="OVERHEIDop.versieInformatie"/>
  </office:meta>
</office:document-meta>
</file>