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dakterrassen, Vondellaan 33 te Utrecht,  HZ_WABO-23-372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ndellaan 33 te Utrecht</text:p>
            <text:p text:style-name="common-al">HZ_WABO-23-37275</text:p>
            <text:p text:style-name="common-al">Toelichting: het bouwen van twee dakterrass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64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64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64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twee dakterrassen, Vondellaan 33 te Utrecht,  HZ_WABO-23-37275</meta:user-defined>
    <meta:user-defined meta:name="DCTERMS.W3CDTF/DCTERMS.available">2024-01-03</meta:user-defined>
    <meta:user-defined meta:name="DCTERMS.W3CDTF/OVERHEIDop.jaargang">2024</meta:user-defined>
    <meta:user-defined meta:name="OVERHEIDop.publicationIssue">7464</meta:user-defined>
    <meta:user-defined meta:name="OVERHEIDop.GmbID/DC.identifier">gmb-2024-7464</meta:user-defined>
    <meta:user-defined meta:name="OVERHEIDop.versieInformatie"/>
  </office:meta>
</office:document-meta>
</file>